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middle" fo:background-color="#FFFF00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/>
      <style:text-properties fo:color="#000000"/>
    </style:style>
    <style:style style:name="ce12" style:family="table-cell" style:parent-style-name="Default" style:data-style-name="N12"/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T1" style:family="text" style:parent-style-name="Default">
      <style:text-properties fo:color="#FFFFFF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3.0704166666667cm" style:use-optimal-column-width="true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11.2977083333333cm"/>
    </style:style>
    <style:style style:name="co4" style:family="table-column">
      <style:table-column-properties fo:break-before="auto" style:column-width="6.32354166666667cm"/>
    </style:style>
    <style:style style:name="co5" style:family="table-column">
      <style:table-column-properties fo:break-before="auto" style:column-width="4.18041666666667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3.83645833333333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3.20145833333333cm"/>
    </style:style>
    <style:style style:name="co11" style:family="table-column">
      <style:table-column-properties fo:break-before="auto" style:column-width="8.22854166666667cm" style:use-optimal-column-width="true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6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09_08_pagamento_ref__agost" table:style-name="ta1">
        <table:table-column table:style-name="co1" table:default-cell-style-name="ce9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number-columns-repeated="16372" table:default-cell-style-name="ce1" table:visibility="collapse"/>
        <table:table-row table:style-name="ro1">
          <table:table-cell office:value-type="string" table:number-columns-spanned="3" table:number-rows-spanned="1" table:style-name="ce15">
            <text:p><text:span text:style-name="T1">PPPPPPPP<text:s text:c="6"/></text:span><text:span text:style-name="T2">PREFEITURA DO MUNICÍPIO DE SÃO PAULO<text:s text:c="525"/></text:span></text:p>
            <draw:frame draw:z-index="1" draw:id="id0" draw:style-name="a0" draw:name="Imagem 2" svg:x="0.125in" svg:y="0.13542in" svg:width="0.52083in" svg:height="0.3906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2"/>
          <table:table-cell table:number-columns-repeated="5" table:style-name="ce2"/>
          <table:table-cell table:number-columns-repeated="16376" table:style-name="ce1"/>
        </table:table-row>
        <table:table-row table:style-name="ro1">
          <table:table-cell office:value-type="string" table:number-columns-spanned="3" table:number-rows-spanned="1" table:style-name="ce13">
            <text:p><text:s text:c="24"/>SECRETARIA MUNICPAL DE DESENVOLVIMENTO ECONÔMICO E TRABALHO - SMDET</text:p>
          </table:table-cell>
          <table:covered-table-cell table:number-columns-repeated="2"/>
          <table:table-cell table:number-columns-repeated="5" table:style-name="ce2"/>
          <table:table-cell table:number-columns-repeated="16376" table:style-name="ce1"/>
        </table:table-row>
        <table:table-row table:style-name="ro2">
          <table:table-cell office:value-type="string" table:style-name="ce3">
            <text:p>Nome Completo</text:p>
          </table:table-cell>
          <table:table-cell office:value-type="string" table:style-name="ce3">
            <text:p>Situação</text:p>
          </table:table-cell>
          <table:table-cell office:value-type="string" table:style-name="ce3">
            <text:p>Cargo Base</text:p>
          </table:table-cell>
          <table:table-cell office:value-type="string" table:style-name="ce3">
            <text:p>Cargo em Comissão</text:p>
          </table:table-cell>
          <table:table-cell office:value-type="string" table:style-name="ce3">
            <text:p>Remuneração do Mês</text:p>
          </table:table-cell>
          <table:table-cell office:value-type="string" table:style-name="ce3">
            <text:p>Demais Elementos da Remuneração</text:p>
          </table:table-cell>
          <table:table-cell office:value-type="string" table:style-name="ce3">
            <text:p>Remuneração Bruta</text:p>
          </table:table-cell>
          <table:table-cell office:value-type="string" table:style-name="ce3">
            <text:p>Total de desconto</text:p>
          </table:table-cell>
          <table:table-cell office:value-type="string" table:style-name="ce3">
            <text:p>Total líquido</text:p>
          </table:table-cell>
          <table:table-cell office:value-type="string" table:style-name="ce3">
            <text:p>Jornada</text:p>
          </table:table-cell>
          <table:table-cell office:value-type="string" table:style-name="ce3">
            <text:p>Vinculo</text:p>
          </table:table-cell>
          <table:table-cell office:value-type="string" table:style-name="ce3">
            <text:p>Setor</text:p>
          </table:table-cell>
          <table:table-cell table:number-columns-repeated="16372" table:style-name="ce3"/>
        </table:table-row>
        <table:table-row table:style-name="ro3">
          <table:table-cell office:value-type="string" table:style-name="ce1">
            <text:p>ADELAIDE MARIA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ASSESSORIA I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1394.19" table:style-name="ce12">
            <text:p>R$ 11.394,19</text:p>
          </table:table-cell>
          <table:table-cell office:value-type="currency" office:value="2657.14" table:style-name="ce12">
            <text:p>R$ 2.657,14</text:p>
          </table:table-cell>
          <table:table-cell office:value-type="currency" office:value="8737.0499999999993" table:style-name="ce12">
            <text:p>R$ 8.737,0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TÉCNICA DO 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DRIANA APARECIDA MO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DRIANO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3264.91" table:style-name="ce12">
            <text:p>R$ 3.264,91</text:p>
          </table:table-cell>
          <table:table-cell office:value-type="currency" office:value="2681.51" table:style-name="ce12">
            <text:p>R$ 2.681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DRIANO ROCHA KURZEMP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DE SUPORTE OPERACIONAL NIVEL II</text:p>
          </table:table-cell>
          <table:table-cell table:style-name="ce1"/>
          <table:table-cell office:value-type="currency" office:value="3634.43" table:style-name="ce12">
            <text:p>R$ 3.634,43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042.1499999999996" table:style-name="ce12">
            <text:p>R$ 5.042,15</text:p>
          </table:table-cell>
          <table:table-cell office:value-type="currency" office:value="537.32000000000005" table:style-name="ce12">
            <text:p>R$ 537,32</text:p>
          </table:table-cell>
          <table:table-cell office:value-type="currency" office:value="4504.83" table:style-name="ce12">
            <text:p>R$ 4.504,8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ESSANDRA DA SILVA MANEN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3255.83" table:style-name="ce12">
            <text:p>R$ 3.255,83</text:p>
          </table:table-cell>
          <table:table-cell office:value-type="currency" office:value="15690.08" table:style-name="ce12">
            <text:p>R$ 15.690,08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2463.05" table:style-name="ce12">
            <text:p>R$ 12.463,0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EX ALVES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DIRETOR I</text:p>
          </table:table-cell>
          <table:table-cell office:value-type="currency" office:value="10332.83" table:style-name="ce12">
            <text:p>R$ 10.332,83</text:p>
          </table:table-cell>
          <table:table-cell office:value-type="currency" office:value="1157.44" table:style-name="ce12">
            <text:p>R$ 1.157,44</text:p>
          </table:table-cell>
          <table:table-cell office:value-type="currency" office:value="11490.27" table:style-name="ce12">
            <text:p>R$ 11.490,27</text:p>
          </table:table-cell>
          <table:table-cell office:value-type="currency" office:value="2540.71" table:style-name="ce12">
            <text:p>R$ 2.540,71</text:p>
          </table:table-cell>
          <table:table-cell office:value-type="currency" office:value="8949.56" table:style-name="ce12">
            <text:p>R$ 8.949,5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FREDO LUIZ SOARES BAZZOLL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INE APARECIDA TELES DO NASCIMENTO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31.68" table:style-name="ce12">
            <text:p>R$ 1.831,68</text:p>
          </table:table-cell>
          <table:table-cell office:value-type="currency" office:value="5976.42" table:style-name="ce12">
            <text:p>R$ 5.976,42</text:p>
          </table:table-cell>
          <table:table-cell office:value-type="currency" office:value="1327.36" table:style-name="ce12">
            <text:p>R$ 1.327,36</text:p>
          </table:table-cell>
          <table:table-cell office:value-type="currency" office:value="4649.0600000000004" table:style-name="ce12">
            <text:p>R$ 4.649,0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INE RODRIGUES MIYAK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LOISIO AREIAS BEZERRA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318.77" table:style-name="ce12">
            <text:p>R$ 2.318,77</text:p>
          </table:table-cell>
          <table:table-cell office:value-type="currency" office:value="8535.8799999999992" table:style-name="ce12">
            <text:p>R$ 8.535,88</text:p>
          </table:table-cell>
          <table:table-cell office:value-type="currency" office:value="1168.53" table:style-name="ce12">
            <text:p>R$ 1.168,53</text:p>
          </table:table-cell>
          <table:table-cell office:value-type="currency" office:value="7367.35" table:style-name="ce12">
            <text:p>R$ 7.367,3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MANDA MIRANDA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417.23" table:style-name="ce12">
            <text:p>R$ 417,23</text:p>
          </table:table-cell>
          <table:table-cell office:value-type="currency" office:value="5135.2299999999996" table:style-name="ce12">
            <text:p>R$ 5.135,2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NDRE APARECIDO DE CARVA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CHEFE DE EQUIPE II</text:p>
          </table:table-cell>
          <table:table-cell office:value-type="currency" office:value="9110.25" table:style-name="ce12">
            <text:p>R$ 9.110,25</text:p>
          </table:table-cell>
          <table:table-cell office:value-type="currency" office:value="1551.4" table:style-name="ce12">
            <text:p>R$ 1.551,40</text:p>
          </table:table-cell>
          <table:table-cell office:value-type="currency" office:value="10661.65" table:style-name="ce12">
            <text:p>R$ 10.661,65</text:p>
          </table:table-cell>
          <table:table-cell office:value-type="currency" office:value="4856.1099999999997" table:style-name="ce12">
            <text:p>R$ 4.856,11</text:p>
          </table:table-cell>
          <table:table-cell office:value-type="currency" office:value="5805.54" table:style-name="ce12">
            <text:p>R$ 5.805,5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NGELA DE OLIVEIRA COSTA CASSES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3155.97" table:style-name="ce12">
            <text:p>R$ 3.155,97</text:p>
          </table:table-cell>
          <table:table-cell office:value-type="currency" office:value="11445.47" table:style-name="ce12">
            <text:p>R$ 11.445,47</text:p>
          </table:table-cell>
          <table:table-cell office:value-type="currency" office:value="4242.37" table:style-name="ce12">
            <text:p>R$ 4.242,37</text:p>
          </table:table-cell>
          <table:table-cell office:value-type="currency" office:value="7203.1" table:style-name="ce12">
            <text:p>R$ 7.203,1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NTONIETA LAUDONIO MARCONDES PEDROS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DE SUPORTE OPERACIONAL NIVEL II</text:p>
          </table:table-cell>
          <table:table-cell table:style-name="ce1"/>
          <table:table-cell office:value-type="currency" office:value="4130.4399999999996" table:style-name="ce12">
            <text:p>R$ 4.130,4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38.16" table:style-name="ce12">
            <text:p>R$ 5.538,16</text:p>
          </table:table-cell>
          <table:table-cell office:value-type="currency" office:value="578.26" table:style-name="ce12">
            <text:p>R$ 578,26</text:p>
          </table:table-cell>
          <table:table-cell office:value-type="currency" office:value="4959.8999999999996" table:style-name="ce12">
            <text:p>R$ 4.959,9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ASSES. TÉCNICA DO 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ARMANDO DE ALMEIDA PINTO JUNIO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SECRETARIO-ADJUNTO</text:p>
          </table:table-cell>
          <table:table-cell office:value-type="currency" office:value="28579.71" table:style-name="ce12">
            <text:p>R$ 28.579,71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29236.59" table:style-name="ce12">
            <text:p>R$ 29.236,59</text:p>
          </table:table-cell>
          <table:table-cell office:value-type="currency" office:value="7646.18" table:style-name="ce12">
            <text:p>R$ 7.646,18</text:p>
          </table:table-cell>
          <table:table-cell office:value-type="currency" office:value="21590.41" table:style-name="ce12">
            <text:p>R$ 21.590,4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BEATRIZ EMIRY TOM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698.81" table:style-name="ce12">
            <text:p>R$ 1.698,81</text:p>
          </table:table-cell>
          <table:table-cell office:value-type="currency" office:value="5843.55" table:style-name="ce12">
            <text:p>R$ 5.843,55</text:p>
          </table:table-cell>
          <table:table-cell office:value-type="currency" office:value="749.26" table:style-name="ce12">
            <text:p>R$ 749,26</text:p>
          </table:table-cell>
          <table:table-cell office:value-type="currency" office:value="5094.29" table:style-name="ce12">
            <text:p>R$ 5.094,2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BRUNA BAU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GESTOR DE EQUIPAMENTO PUBLICO I</text:p>
          </table:table-cell>
          <table:table-cell office:value-type="currency" office:value="6850.34" table:style-name="ce12">
            <text:p>R$ 6.850,34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8132.92" table:style-name="ce12">
            <text:p>R$ 8.132,92</text:p>
          </table:table-cell>
          <table:table-cell office:value-type="currency" office:value="1355.69" table:style-name="ce12">
            <text:p>R$ 1.355,69</text:p>
          </table:table-cell>
          <table:table-cell office:value-type="currency" office:value="6777.23" table:style-name="ce12">
            <text:p>R$ 6.777,2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BRUNO ARAUJO RIBEIRO ALV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BRUNO NASCIMENTO ARAUJO DE PAUL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3032.59" table:style-name="ce12">
            <text:p>R$ 3.032,59</text:p>
          </table:table-cell>
          <table:table-cell office:value-type="currency" office:value="11322.09" table:style-name="ce12">
            <text:p>R$ 11.322,09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9253.74" table:style-name="ce12">
            <text:p>R$ 9.253,7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AIO SIL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MILA ALEXANDRINO ROC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345.14" table:style-name="ce12">
            <text:p>R$ 1.345,14</text:p>
          </table:table-cell>
          <table:table-cell office:value-type="currency" office:value="7562.25" table:style-name="ce12">
            <text:p>R$ 7.562,25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425" table:style-name="ce12">
            <text:p>R$ 6.425,0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MILA RAMALHO DI GRASS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RLA FER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29.86" table:style-name="ce12">
            <text:p>R$ 1.929,86</text:p>
          </table:table-cell>
          <table:table-cell office:value-type="currency" office:value="6074.6" table:style-name="ce12">
            <text:p>R$ 6.074,60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439.97" table:style-name="ce12">
            <text:p>R$ 5.439,9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ARLOS ALBERTO JOAQUIM BALTAZA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I</text:p>
          </table:table-cell>
          <table:table-cell table:style-name="ce1"/>
          <table:table-cell office:value-type="currency" office:value="8948.17" table:style-name="ce12">
            <text:p>R$ 8.948,17</text:p>
          </table:table-cell>
          <table:table-cell office:value-type="currency" office:value="2410.1799999999998" table:style-name="ce12">
            <text:p>R$ 2.410,18</text:p>
          </table:table-cell>
          <table:table-cell office:value-type="currency" office:value="11358.35" table:style-name="ce12">
            <text:p>R$ 11.358,35</text:p>
          </table:table-cell>
          <table:table-cell office:value-type="currency" office:value="2804.75" table:style-name="ce12">
            <text:p>R$ 2.804,75</text:p>
          </table:table-cell>
          <table:table-cell office:value-type="currency" office:value="8553.6" table:style-name="ce12">
            <text:p>R$ 8.553,6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RLOS ALBERTO SARTOR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718.08" table:style-name="ce12">
            <text:p>R$ 2.718,08</text:p>
          </table:table-cell>
          <table:table-cell office:value-type="currency" office:value="8935.19" table:style-name="ce12">
            <text:p>R$ 8.935,19</text:p>
          </table:table-cell>
          <table:table-cell office:value-type="currency" office:value="3212.33" table:style-name="ce12">
            <text:p>R$ 3.212,33</text:p>
          </table:table-cell>
          <table:table-cell office:value-type="currency" office:value="5722.86" table:style-name="ce12">
            <text:p>R$ 5.722,8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ROLINE PATEZ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630.32" table:style-name="ce12">
            <text:p>R$ 1.630,32</text:p>
          </table:table-cell>
          <table:table-cell office:value-type="currency" office:value="3702.67" table:style-name="ce12">
            <text:p>R$ 3.702,6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416.14" table:style-name="ce12">
            <text:p>R$ 3.416,1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ATIA FAGUNDES FRO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table:style-name="ce1"/>
          <table:table-cell office:value-type="currency" office:value="7521.84" table:style-name="ce12">
            <text:p>R$ 7.521,84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8804.42" table:style-name="ce12">
            <text:p>R$ 8.804,42</text:p>
          </table:table-cell>
          <table:table-cell office:value-type="currency" office:value="1923.23" table:style-name="ce12">
            <text:p>R$ 1.923,23</text:p>
          </table:table-cell>
          <table:table-cell office:value-type="currency" office:value="6881.19" table:style-name="ce12">
            <text:p>R$ 6.881,1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ELSO GOMES CASA GRAND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OORDENADOR I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7053.81" table:style-name="ce12">
            <text:p>R$ 7.053,81</text:p>
          </table:table-cell>
          <table:table-cell office:value-type="currency" office:value="6287.58" table:style-name="ce12">
            <text:p>R$ 6.287,5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ICERA RAFAELA BARBOSA DA SILVA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ARA CERIONE CANELLA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770.4" table:style-name="ce12">
            <text:p>R$ 1.770,40</text:p>
          </table:table-cell>
          <table:table-cell office:value-type="currency" office:value="3842.75" table:style-name="ce12">
            <text:p>R$ 3.842,75</text:p>
          </table:table-cell>
          <table:table-cell office:value-type="currency" office:value="305.29000000000002" table:style-name="ce12">
            <text:p>R$ 305,29</text:p>
          </table:table-cell>
          <table:table-cell office:value-type="currency" office:value="3537.46" table:style-name="ce12">
            <text:p>R$ 3.537,4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AUDETE DIAS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959.01" table:style-name="ce12">
            <text:p>R$ 13.959,01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866.15" table:style-name="ce12">
            <text:p>R$ 14.866,15</text:p>
          </table:table-cell>
          <table:table-cell office:value-type="currency" office:value="7213.91" table:style-name="ce12">
            <text:p>R$ 7.213,91</text:p>
          </table:table-cell>
          <table:table-cell office:value-type="currency" office:value="7652.24" table:style-name="ce12">
            <text:p>R$ 7.652,24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EIDE COUTINHO DO NASCIMENTO MENNIT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LEIDE FREIRE DE CARVALHO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661.01" table:style-name="ce12">
            <text:p>R$ 1.661,01</text:p>
          </table:table-cell>
          <table:table-cell office:value-type="currency" office:value="3733.36" table:style-name="ce12">
            <text:p>R$ 3.733,36</text:p>
          </table:table-cell>
          <table:table-cell office:value-type="currency" office:value="162.19" table:style-name="ce12">
            <text:p>R$ 162,19</text:p>
          </table:table-cell>
          <table:table-cell office:value-type="currency" office:value="3571.17" table:style-name="ce12">
            <text:p>R$ 3.571,1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CRISTIANO JOSE GOM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188.74" table:style-name="ce12">
            <text:p>R$ 1.188,74</text:p>
          </table:table-cell>
          <table:table-cell office:value-type="currency" office:value="9478.24" table:style-name="ce12">
            <text:p>R$ 9.478,24</text:p>
          </table:table-cell>
          <table:table-cell office:value-type="currency" office:value="2016.21" table:style-name="ce12">
            <text:p>R$ 2.016,21</text:p>
          </table:table-cell>
          <table:table-cell office:value-type="currency" office:value="7462.03" table:style-name="ce12">
            <text:p>R$ 7.462,0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CYRA MALTA OLEGARIO DA COS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I</text:p>
          </table:table-cell>
          <table:table-cell table:style-name="ce1"/>
          <table:table-cell office:value-type="currency" office:value="17968.349999999999" table:style-name="ce12">
            <text:p>R$ 17.968,35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18625.23" table:style-name="ce12">
            <text:p>R$ 18.625,23</text:p>
          </table:table-cell>
          <table:table-cell office:value-type="currency" office:value="6263.58" table:style-name="ce12">
            <text:p>R$ 6.263,58</text:p>
          </table:table-cell>
          <table:table-cell office:value-type="currency" office:value="12361.65" table:style-name="ce12">
            <text:p>R$ 12.361,6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ANIELLA YUKARI ADACHI HIRA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042.45" table:style-name="ce12">
            <text:p>R$ 2.042,45</text:p>
          </table:table-cell>
          <table:table-cell office:value-type="currency" office:value="8259.56" table:style-name="ce12">
            <text:p>R$ 8.259,56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7122.31" table:style-name="ce12">
            <text:p>R$ 7.122,3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DANTE RODRIGUES DE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761.38" table:style-name="ce12">
            <text:p>R$ 1.761,38</text:p>
          </table:table-cell>
          <table:table-cell office:value-type="currency" office:value="7978.49" table:style-name="ce12">
            <text:p>R$ 7.978,49</text:p>
          </table:table-cell>
          <table:table-cell office:value-type="currency" office:value="1510.28" table:style-name="ce12">
            <text:p>R$ 1.510,28</text:p>
          </table:table-cell>
          <table:table-cell office:value-type="currency" office:value="6468.21" table:style-name="ce12">
            <text:p>R$ 6.468,2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AVI CARLOS DE JESUS FI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4159.83" table:style-name="ce12">
            <text:p>R$ 14.159,83</text:p>
          </table:table-cell>
          <table:table-cell office:value-type="currency" office:value="2639.65" table:style-name="ce12">
            <text:p>R$ 2.639,65</text:p>
          </table:table-cell>
          <table:table-cell office:value-type="currency" office:value="16799.48" table:style-name="ce12">
            <text:p>R$ 16.799,48</text:p>
          </table:table-cell>
          <table:table-cell office:value-type="currency" office:value="6158.56" table:style-name="ce12">
            <text:p>R$ 6.158,56</text:p>
          </table:table-cell>
          <table:table-cell office:value-type="currency" office:value="10640.92" table:style-name="ce12">
            <text:p>R$ 10.640,9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AYANE DE SOUZA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345.14" table:style-name="ce12">
            <text:p>R$ 1.345,14</text:p>
          </table:table-cell>
          <table:table-cell office:value-type="currency" office:value="7562.25" table:style-name="ce12">
            <text:p>R$ 7.562,25</text:p>
          </table:table-cell>
          <table:table-cell office:value-type="currency" office:value="3750.3" table:style-name="ce12">
            <text:p>R$ 3.750,30</text:p>
          </table:table-cell>
          <table:table-cell office:value-type="currency" office:value="3811.95" table:style-name="ce12">
            <text:p>R$ 3.811,9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DEBORA OLIVEIRA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I</text:p>
          </table:table-cell>
          <table:table-cell office:value-type="string" table:style-name="ce1">
            <text:p>CHEFE DE NUCLEO I</text:p>
          </table:table-cell>
          <table:table-cell office:value-type="currency" office:value="17905.12" table:style-name="ce12">
            <text:p>R$ 17.905,12</text:p>
          </table:table-cell>
          <table:table-cell office:value-type="currency" office:value="4635.8" table:style-name="ce12">
            <text:p>R$ 4.635,80</text:p>
          </table:table-cell>
          <table:table-cell office:value-type="currency" office:value="22540.92" table:style-name="ce12">
            <text:p>R$ 22.540,92</text:p>
          </table:table-cell>
          <table:table-cell office:value-type="currency" office:value="7025.36" table:style-name="ce12">
            <text:p>R$ 7.025,36</text:p>
          </table:table-cell>
          <table:table-cell office:value-type="currency" office:value="15515.56" table:style-name="ce12">
            <text:p>R$ 15.515,5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EDILENE MAGALHAES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959.01" table:style-name="ce12">
            <text:p>R$ 13.959,01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866.15" table:style-name="ce12">
            <text:p>R$ 14.866,15</text:p>
          </table:table-cell>
          <table:table-cell office:value-type="currency" office:value="4381.83" table:style-name="ce12">
            <text:p>R$ 4.381,83</text:p>
          </table:table-cell>
          <table:table-cell office:value-type="currency" office:value="10484.32" table:style-name="ce12">
            <text:p>R$ 10.484,32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EDIMAR ARAUJO MEND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GERENTE DE PROJETOS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157.44" table:style-name="ce12">
            <text:p>R$ 1.157,44</text:p>
          </table:table-cell>
          <table:table-cell office:value-type="currency" office:value="9446.94" table:style-name="ce12">
            <text:p>R$ 9.446,94</text:p>
          </table:table-cell>
          <table:table-cell office:value-type="currency" office:value="2016.21" table:style-name="ce12">
            <text:p>R$ 2.016,21</text:p>
          </table:table-cell>
          <table:table-cell office:value-type="currency" office:value="7430.73" table:style-name="ce12">
            <text:p>R$ 7.430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EMERSON KAUAN DE SOUSA RODRIG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71.68" table:style-name="ce12">
            <text:p>R$ 1.971,68</text:p>
          </table:table-cell>
          <table:table-cell office:value-type="currency" office:value="6116.42" table:style-name="ce12">
            <text:p>R$ 6.116,42</text:p>
          </table:table-cell>
          <table:table-cell office:value-type="currency" office:value="687.89" table:style-name="ce12">
            <text:p>R$ 687,89</text:p>
          </table:table-cell>
          <table:table-cell office:value-type="currency" office:value="5428.53" table:style-name="ce12">
            <text:p>R$ 5.428,5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ESTELA REIS RODRIG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ATIMA CAROLINE ASSUNCAO BAPTIS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FATIMA CRISTINA AIRES MARTIN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LIPE DA SILVA SOUS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295.05" table:style-name="ce12">
            <text:p>R$ 3.295,0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096.7299999999996" table:style-name="ce12">
            <text:p>R$ 5.096,73</text:p>
          </table:table-cell>
          <table:table-cell office:value-type="currency" office:value="787.8" table:style-name="ce12">
            <text:p>R$ 787,80</text:p>
          </table:table-cell>
          <table:table-cell office:value-type="currency" office:value="4308.93" table:style-name="ce12">
            <text:p>R$ 4.308,9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FELIPE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OORDENADOR I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LIPE MALUF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LLIPE OLIVEIRA MAZUT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82.32" table:style-name="ce12">
            <text:p>R$ 1.882,32</text:p>
          </table:table-cell>
          <table:table-cell office:value-type="currency" office:value="3954.67" table:style-name="ce12">
            <text:p>R$ 3.954,6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668.14" table:style-name="ce12">
            <text:p>R$ 3.668,1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A AGUIAR GOMES DE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925.18" table:style-name="ce12">
            <text:p>R$ 1.925,18</text:p>
          </table:table-cell>
          <table:table-cell office:value-type="currency" office:value="8142.29" table:style-name="ce12">
            <text:p>R$ 8.142,29</text:p>
          </table:table-cell>
          <table:table-cell office:value-type="currency" office:value="1510.28" table:style-name="ce12">
            <text:p>R$ 1.510,28</text:p>
          </table:table-cell>
          <table:table-cell office:value-type="currency" office:value="6632.01" table:style-name="ce12">
            <text:p>R$ 6.632,0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A MOTA CAVALCAN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476.28" table:style-name="ce12">
            <text:p>R$ 3.476,28</text:p>
          </table:table-cell>
          <table:table-cell office:value-type="currency" office:value="2056.92" table:style-name="ce12">
            <text:p>R$ 2.056,92</text:p>
          </table:table-cell>
          <table:table-cell office:value-type="currency" office:value="5533.2" table:style-name="ce12">
            <text:p>R$ 5.533,20</text:p>
          </table:table-cell>
          <table:table-cell office:value-type="currency" office:value="901.75" table:style-name="ce12">
            <text:p>R$ 901,75</text:p>
          </table:table-cell>
          <table:table-cell office:value-type="currency" office:value="4631.45" table:style-name="ce12">
            <text:p>R$ 4.631,4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FERNANDO GOMES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050.98" table:style-name="ce12">
            <text:p>R$ 3.050,98</text:p>
          </table:table-cell>
          <table:table-cell office:value-type="currency" office:value="1987.32" table:style-name="ce12">
            <text:p>R$ 1.987,32</text:p>
          </table:table-cell>
          <table:table-cell office:value-type="currency" office:value="5038.3" table:style-name="ce12">
            <text:p>R$ 5.038,30</text:p>
          </table:table-cell>
          <table:table-cell office:value-type="currency" office:value="2143.12" table:style-name="ce12">
            <text:p>R$ 2.143,12</text:p>
          </table:table-cell>
          <table:table-cell office:value-type="currency" office:value="2895.18" table:style-name="ce12">
            <text:p>R$ 2.895,1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O MASAO FONTES IK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DE PROJETOS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1394.19" table:style-name="ce12">
            <text:p>R$ 11.394,19</text:p>
          </table:table-cell>
          <table:table-cell office:value-type="currency" office:value="2552.86" table:style-name="ce12">
            <text:p>R$ 2.552,86</text:p>
          </table:table-cell>
          <table:table-cell office:value-type="currency" office:value="8841.33" table:style-name="ce12">
            <text:p>R$ 8.841,3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ERNANDO NOBUTAKA TAKAHASH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LAVIA BARROS MAI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1504.5" table:style-name="ce12">
            <text:p>R$ 1.504,50</text:p>
          </table:table-cell>
          <table:table-cell office:value-type="currency" office:value="4441.92" table:style-name="ce12">
            <text:p>R$ 4.441,9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FLAVIO FERNAND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5197.43" table:style-name="ce12">
            <text:p>R$ 15.197,43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6104.57" table:style-name="ce12">
            <text:p>R$ 16.104,57</text:p>
          </table:table-cell>
          <table:table-cell office:value-type="currency" office:value="9812.89" table:style-name="ce12">
            <text:p>R$ 9.812,89</text:p>
          </table:table-cell>
          <table:table-cell office:value-type="currency" office:value="6291.68" table:style-name="ce12">
            <text:p>R$ 6.291,6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GABRIEL DE SOUZA TROV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5577.36" table:style-name="ce12">
            <text:p>R$ 15.577,36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6484.5" table:style-name="ce12">
            <text:p>R$ 16.484,50</text:p>
          </table:table-cell>
          <table:table-cell office:value-type="currency" office:value="7261.52" table:style-name="ce12">
            <text:p>R$ 7.261,52</text:p>
          </table:table-cell>
          <table:table-cell office:value-type="currency" office:value="9222.98" table:style-name="ce12">
            <text:p>R$ 9.222,9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ILBERTO GUEDES DE ALMEID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GILSON JOSE VI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2577.29" table:style-name="ce12">
            <text:p>R$ 2.577,29</text:p>
          </table:table-cell>
          <table:table-cell office:value-type="currency" office:value="3369.13" table:style-name="ce12">
            <text:p>R$ 3.369,1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IOVANA CUSTODIO MERL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IOVANNA PAULA TELES DUAR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050.98" table:style-name="ce12">
            <text:p>R$ 3.050,98</text:p>
          </table:table-cell>
          <table:table-cell office:value-type="currency" office:value="2001.91" table:style-name="ce12">
            <text:p>R$ 2.001,91</text:p>
          </table:table-cell>
          <table:table-cell office:value-type="currency" office:value="5052.8900000000003" table:style-name="ce12">
            <text:p>R$ 5.052,89</text:p>
          </table:table-cell>
          <table:table-cell office:value-type="currency" office:value="2196.19" table:style-name="ce12">
            <text:p>R$ 2.196,19</text:p>
          </table:table-cell>
          <table:table-cell office:value-type="currency" office:value="2856.7" table:style-name="ce12">
            <text:p>R$ 2.856,7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LAUCIA FABIANA FAVAR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980.84" table:style-name="ce12">
            <text:p>R$ 980,84</text:p>
          </table:table-cell>
          <table:table-cell office:value-type="currency" office:value="6518.85" table:style-name="ce12">
            <text:p>R$ 6.518,8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GUILHERME BREGANTIN VIDAL BIGHETT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UILHERME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UILHERME PEREIRA RONCOLETT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782.1" table:style-name="ce12">
            <text:p>R$ 782,10</text:p>
          </table:table-cell>
          <table:table-cell office:value-type="currency" office:value="6999.21" table:style-name="ce12">
            <text:p>R$ 6.999,21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5861.96" table:style-name="ce12">
            <text:p>R$ 5.861,9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GUSTAVO RAMOS GUANDALIM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HEITOR ARANTES FARR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417.23" table:style-name="ce12">
            <text:p>R$ 417,23</text:p>
          </table:table-cell>
          <table:table-cell office:value-type="currency" office:value="5135.2299999999996" table:style-name="ce12">
            <text:p>R$ 5.135,2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HILTON DE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IRLAS MARIA BEZER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39" table:style-name="ce12">
            <text:p>R$ 1.439,00</text:p>
          </table:table-cell>
          <table:table-cell office:value-type="currency" office:value="5583.74" table:style-name="ce12">
            <text:p>R$ 5.583,74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97.79" table:style-name="ce12">
            <text:p>R$ 5.197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ANAINA SANTOS DE JESU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AO CARLOS CANDIDO SILVA LIBARDI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750.84" table:style-name="ce12">
            <text:p>R$ 750,84</text:p>
          </table:table-cell>
          <table:table-cell office:value-type="currency" office:value="4895.58" table:style-name="ce12">
            <text:p>R$ 4.895,58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4509.63" table:style-name="ce12">
            <text:p>R$ 4.509,6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NATHAN BARBOSA DE SOUZA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E AUGUST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1764.05" table:style-name="ce12">
            <text:p>R$ 1.764,05</text:p>
          </table:table-cell>
          <table:table-cell office:value-type="currency" office:value="3788.41" table:style-name="ce12">
            <text:p>R$ 3.788,4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E DOMINGOS SANTOS LOIOL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098.5100000000002" table:style-name="ce12">
            <text:p>R$ 2.098,51</text:p>
          </table:table-cell>
          <table:table-cell office:value-type="currency" office:value="6243.25" table:style-name="ce12">
            <text:p>R$ 6.243,25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608.62" table:style-name="ce12">
            <text:p>R$ 5.608,6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IAS BARCELOS JUNIO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CURADOR DO MUNICIPIO II</text:p>
          </table:table-cell>
          <table:table-cell office:value-type="string" table:style-name="ce1">
            <text:p>CHEFE DE ASSESSORIA JURIDICA I</text:p>
          </table:table-cell>
          <table:table-cell office:value-type="currency" office:value="46366.19" table:style-name="ce12">
            <text:p>R$ 46.366,19</text:p>
          </table:table-cell>
          <table:table-cell office:value-type="currency" office:value="9357.0300000000007" table:style-name="ce12">
            <text:p>R$ 9.357,03</text:p>
          </table:table-cell>
          <table:table-cell office:value-type="currency" office:value="55723.22" table:style-name="ce12">
            <text:p>R$ 55.723,22</text:p>
          </table:table-cell>
          <table:table-cell office:value-type="currency" office:value="30914.42" table:style-name="ce12">
            <text:p>R$ 30.914,42</text:p>
          </table:table-cell>
          <table:table-cell office:value-type="currency" office:value="30844.04" table:style-name="ce12">
            <text:p>R$ 30.844,0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OSILENE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ULIA ROBERTA KLE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ULIO CEZAR DOS REI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I</text:p>
          </table:table-cell>
          <table:table-cell table:style-name="ce1"/>
          <table:table-cell office:value-type="currency" office:value="18570.650000000001" table:style-name="ce12">
            <text:p>R$ 18.570,65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19227.53" table:style-name="ce12">
            <text:p>R$ 19.227,53</text:p>
          </table:table-cell>
          <table:table-cell office:value-type="currency" office:value="10660.98" table:style-name="ce12">
            <text:p>R$ 10.660,98</text:p>
          </table:table-cell>
          <table:table-cell office:value-type="currency" office:value="8566.5499999999993" table:style-name="ce12">
            <text:p>R$ 8.566,5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JULIO COMIN DE MEL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5147.5" table:style-name="ce12">
            <text:p>R$ 5.147,50</text:p>
          </table:table-cell>
          <table:table-cell office:value-type="currency" office:value="1861.68" table:style-name="ce12">
            <text:p>R$ 1.861,68</text:p>
          </table:table-cell>
          <table:table-cell office:value-type="currency" office:value="7009.18" table:style-name="ce12">
            <text:p>R$ 7.009,18</text:p>
          </table:table-cell>
          <table:table-cell office:value-type="currency" office:value="1339.91" table:style-name="ce12">
            <text:p>R$ 1.339,91</text:p>
          </table:table-cell>
          <table:table-cell office:value-type="currency" office:value="5669.27" table:style-name="ce12">
            <text:p>R$ 5.669,2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JULIO GOMES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CHEFE DE NUCLEO I</text:p>
          </table:table-cell>
          <table:table-cell office:value-type="currency" office:value="6159.54" table:style-name="ce12">
            <text:p>R$ 6.159,54</text:p>
          </table:table-cell>
          <table:table-cell office:value-type="currency" office:value="1715.18" table:style-name="ce12">
            <text:p>R$ 1.715,18</text:p>
          </table:table-cell>
          <table:table-cell office:value-type="currency" office:value="7874.72" table:style-name="ce12">
            <text:p>R$ 7.874,72</text:p>
          </table:table-cell>
          <table:table-cell office:value-type="currency" office:value="1069.8399999999999" table:style-name="ce12">
            <text:p>R$ 1.069,84</text:p>
          </table:table-cell>
          <table:table-cell office:value-type="currency" office:value="6804.88" table:style-name="ce12">
            <text:p>R$ 6.804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KARINA CRISTINA SOUZA DE ASSI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050.98" table:style-name="ce12">
            <text:p>R$ 3.050,98</text:p>
          </table:table-cell>
          <table:table-cell office:value-type="currency" office:value="1865.52" table:style-name="ce12">
            <text:p>R$ 1.865,52</text:p>
          </table:table-cell>
          <table:table-cell office:value-type="currency" office:value="4916.5" table:style-name="ce12">
            <text:p>R$ 4.916,50</text:p>
          </table:table-cell>
          <table:table-cell office:value-type="currency" office:value="2058.54" table:style-name="ce12">
            <text:p>R$ 2.058,54</text:p>
          </table:table-cell>
          <table:table-cell office:value-type="currency" office:value="2857.96" table:style-name="ce12">
            <text:p>R$ 2.857,9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KARINA SOUSA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325.64" table:style-name="ce12">
            <text:p>R$ 2.325,6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4127.32" table:style-name="ce12">
            <text:p>R$ 4.127,32</text:p>
          </table:table-cell>
          <table:table-cell office:value-type="currency" office:value="309.32" table:style-name="ce12">
            <text:p>R$ 309,32</text:p>
          </table:table-cell>
          <table:table-cell office:value-type="currency" office:value="3818" table:style-name="ce12">
            <text:p>R$ 3.818,0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KARINA YUMI GUIMARAES MIYAMO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959.01" table:style-name="ce12">
            <text:p>R$ 13.959,01</text:p>
          </table:table-cell>
          <table:table-cell office:value-type="currency" office:value="7886.64" table:style-name="ce12">
            <text:p>R$ 7.886,64</text:p>
          </table:table-cell>
          <table:table-cell office:value-type="currency" office:value="21845.65" table:style-name="ce12">
            <text:p>R$ 21.845,65</text:p>
          </table:table-cell>
          <table:table-cell office:value-type="currency" office:value="5061.58" table:style-name="ce12">
            <text:p>R$ 5.061,58</text:p>
          </table:table-cell>
          <table:table-cell office:value-type="currency" office:value="16784.07" table:style-name="ce12">
            <text:p>R$ 16.784,07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KATIA DOS SANTOS RIBEIRO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ARA STEFANE ALVES VI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5147.5" table:style-name="ce12">
            <text:p>R$ 5.147,50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6949.18" table:style-name="ce12">
            <text:p>R$ 6.949,18</text:p>
          </table:table-cell>
          <table:table-cell office:value-type="currency" office:value="842.78" table:style-name="ce12">
            <text:p>R$ 842,78</text:p>
          </table:table-cell>
          <table:table-cell office:value-type="currency" office:value="6106.4" table:style-name="ce12">
            <text:p>R$ 6.106,4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AUREMAR GONCALVES DE PAUL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0114.36" table:style-name="ce12">
            <text:p>R$ 10.114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EONARD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2848.37" table:style-name="ce12">
            <text:p>R$ 2.848,37</text:p>
          </table:table-cell>
          <table:table-cell office:value-type="currency" office:value="11137.87" table:style-name="ce12">
            <text:p>R$ 11.137,87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9069.52" table:style-name="ce12">
            <text:p>R$ 9.069,5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EONARDO WILLIAM CASAL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GABINETE</text:p>
          </table:table-cell>
          <table:table-cell office:value-type="currency" office:value="24496.880000000001" table:style-name="ce12">
            <text:p>R$ 24.496,88</text:p>
          </table:table-cell>
          <table:table-cell office:value-type="currency" office:value="563.04" table:style-name="ce12">
            <text:p>R$ 563,04</text:p>
          </table:table-cell>
          <table:table-cell office:value-type="currency" office:value="25059.919999999998" table:style-name="ce12">
            <text:p>R$ 25.059,92</text:p>
          </table:table-cell>
          <table:table-cell office:value-type="currency" office:value="6544.26" table:style-name="ce12">
            <text:p>R$ 6.544,26</text:p>
          </table:table-cell>
          <table:table-cell office:value-type="currency" office:value="18515.66" table:style-name="ce12">
            <text:p>R$ 18.515,6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IVIA GONTIJO ESCOBA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5281.2" table:style-name="ce12">
            <text:p>R$ 5.281,20</text:p>
          </table:table-cell>
          <table:table-cell office:value-type="currency" office:value="1795.59" table:style-name="ce12">
            <text:p>R$ 1.795,59</text:p>
          </table:table-cell>
          <table:table-cell office:value-type="currency" office:value="7076.79" table:style-name="ce12">
            <text:p>R$ 7.076,79</text:p>
          </table:table-cell>
          <table:table-cell office:value-type="currency" office:value="808.46" table:style-name="ce12">
            <text:p>R$ 808,46</text:p>
          </table:table-cell>
          <table:table-cell office:value-type="currency" office:value="6268.33" table:style-name="ce12">
            <text:p>R$ 6.268,3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AS ROSSANEZ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399.98" table:style-name="ce12">
            <text:p>R$ 13.399,98</text:p>
          </table:table-cell>
          <table:table-cell office:value-type="currency" office:value="3884.91" table:style-name="ce12">
            <text:p>R$ 3.884,91</text:p>
          </table:table-cell>
          <table:table-cell office:value-type="currency" office:value="17284.89" table:style-name="ce12">
            <text:p>R$ 17.284,89</text:p>
          </table:table-cell>
          <table:table-cell office:value-type="currency" office:value="8364.86" table:style-name="ce12">
            <text:p>R$ 8.364,86</text:p>
          </table:table-cell>
          <table:table-cell office:value-type="currency" office:value="8920.0300000000007" table:style-name="ce12">
            <text:p>R$ 8.920,0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LUCAS VINICIUS DOS SANTOS RODRIGUES AMBROSI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411.97" table:style-name="ce12">
            <text:p>R$ 3.411,97</text:p>
          </table:table-cell>
          <table:table-cell office:value-type="currency" office:value="1788.7" table:style-name="ce12">
            <text:p>R$ 1.788,70</text:p>
          </table:table-cell>
          <table:table-cell office:value-type="currency" office:value="5200.67" table:style-name="ce12">
            <text:p>R$ 5.200,67</text:p>
          </table:table-cell>
          <table:table-cell office:value-type="currency" office:value="1026.8399999999999" table:style-name="ce12">
            <text:p>R$ 1.026,84</text:p>
          </table:table-cell>
          <table:table-cell office:value-type="currency" office:value="4173.83" table:style-name="ce12">
            <text:p>R$ 4.173,8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IA NAZARE VELLOSO VERGINELL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IANA GANDELMA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CIANA OLIVER PEREZ QUINTAS DE MORA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ASSISTENCIA DESENVOLVIMENTO SOCIAL (NQ)NIVEL II</text:p>
          </table:table-cell>
          <table:table-cell table:style-name="ce1"/>
          <table:table-cell office:value-type="currency" office:value="13422.14" table:style-name="ce12">
            <text:p>R$ 13.422,1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329.28" table:style-name="ce12">
            <text:p>R$ 14.329,28</text:p>
          </table:table-cell>
          <table:table-cell office:value-type="currency" office:value="3988.28" table:style-name="ce12">
            <text:p>R$ 3.988,28</text:p>
          </table:table-cell>
          <table:table-cell office:value-type="currency" office:value="10341" table:style-name="ce12">
            <text:p>R$ 10.341,00</text:p>
          </table:table-cell>
          <table:table-cell office:value-type="string" table:style-name="ce1">
            <text:p>30 H ESP ASST SOC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IZ ANTONIO ZULIAN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IZ HENRIQUE BAMBINI DE ASSI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I</text:p>
          </table:table-cell>
          <table:table-cell table:style-name="ce1"/>
          <table:table-cell office:value-type="currency" office:value="16064.31" table:style-name="ce12">
            <text:p>R$ 16.064,31</text:p>
          </table:table-cell>
          <table:table-cell office:value-type="currency" office:value="2591.02" table:style-name="ce12">
            <text:p>R$ 2.591,02</text:p>
          </table:table-cell>
          <table:table-cell office:value-type="currency" office:value="18655.330000000002" table:style-name="ce12">
            <text:p>R$ 18.655,33</text:p>
          </table:table-cell>
          <table:table-cell office:value-type="currency" office:value="6114.99" table:style-name="ce12">
            <text:p>R$ 6.114,99</text:p>
          </table:table-cell>
          <table:table-cell office:value-type="currency" office:value="12540.34" table:style-name="ce12">
            <text:p>R$ 12.540,3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LUIZ PHELIPE AKIO BELVIZO HIDAK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3480.09" table:style-name="ce12">
            <text:p>R$ 3.480,09</text:p>
          </table:table-cell>
          <table:table-cell office:value-type="currency" office:value="7624.83" table:style-name="ce12">
            <text:p>R$ 7.624,83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7238.88" table:style-name="ce12">
            <text:p>R$ 7.238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MAGALI MARTINHO RENTE ROC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60.35" table:style-name="ce12">
            <text:p>R$ 1.960,35</text:p>
          </table:table-cell>
          <table:table-cell office:value-type="currency" office:value="6105.09" table:style-name="ce12">
            <text:p>R$ 6.105,09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719.14" table:style-name="ce12">
            <text:p>R$ 5.719,1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IA DA SILVA CARVA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OORDENADOR I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3341.39" table:style-name="ce12">
            <text:p>R$ 13.341,39</text:p>
          </table:table-cell>
          <table:table-cell office:value-type="currency" office:value="3174.9" table:style-name="ce12">
            <text:p>R$ 3.174,90</text:p>
          </table:table-cell>
          <table:table-cell office:value-type="currency" office:value="10166.49" table:style-name="ce12">
            <text:p>R$ 10.166,4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IO AURELIO GONCALVES VI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MARCIO DE OLI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50.13" table:style-name="ce12">
            <text:p>R$ 1.850,13</text:p>
          </table:table-cell>
          <table:table-cell office:value-type="currency" office:value="5994.87" table:style-name="ce12">
            <text:p>R$ 5.994,87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60.24" table:style-name="ce12">
            <text:p>R$ 5.360,2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O AUGUSTO BARBU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738.04" table:style-name="ce12">
            <text:p>R$ 1.738,04</text:p>
          </table:table-cell>
          <table:table-cell office:value-type="currency" office:value="5761.65" table:style-name="ce12">
            <text:p>R$ 5.761,6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OS AKIRA SHIMABUKUR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GESTOR DE EQUIPAMENTO PUBLICO I</text:p>
          </table:table-cell>
          <table:table-cell office:value-type="currency" office:value="6850.34" table:style-name="ce12">
            <text:p>R$ 6.850,34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8132.92" table:style-name="ce12">
            <text:p>R$ 8.132,92</text:p>
          </table:table-cell>
          <table:table-cell office:value-type="currency" office:value="1459.97" table:style-name="ce12">
            <text:p>R$ 1.459,97</text:p>
          </table:table-cell>
          <table:table-cell office:value-type="currency" office:value="6672.95" table:style-name="ce12">
            <text:p>R$ 6.672,9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COS APARECIDO DA COSTA JUNIO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DE SUPORTE OPERACIONAL NIVEL II</text:p>
          </table:table-cell>
          <table:table-cell office:value-type="string" table:style-name="ce1">
            <text:p>DIRETOR I</text:p>
          </table:table-cell>
          <table:table-cell office:value-type="currency" office:value="8071.23" table:style-name="ce12">
            <text:p>R$ 8.071,23</text:p>
          </table:table-cell>
          <table:table-cell office:value-type="currency" office:value="1676.54" table:style-name="ce12">
            <text:p>R$ 1.676,54</text:p>
          </table:table-cell>
          <table:table-cell office:value-type="currency" office:value="9747.77" table:style-name="ce12">
            <text:p>R$ 9.747,77</text:p>
          </table:table-cell>
          <table:table-cell office:value-type="currency" office:value="1921.94" table:style-name="ce12">
            <text:p>R$ 1.921,94</text:p>
          </table:table-cell>
          <table:table-cell office:value-type="currency" office:value="7825.83" table:style-name="ce12">
            <text:p>R$ 7.825,8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A APARECIDA BEZERRA DA SILV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LANEJAMENTO DESENV ORGANIZACIONAL (NQ)NIVEL I</text:p>
          </table:table-cell>
          <table:table-cell table:style-name="ce1"/>
          <table:table-cell office:value-type="currency" office:value="11117.28" table:style-name="ce12">
            <text:p>R$ 11.117,28</text:p>
          </table:table-cell>
          <table:table-cell office:value-type="currency" office:value="2634.94" table:style-name="ce12">
            <text:p>R$ 2.634,94</text:p>
          </table:table-cell>
          <table:table-cell office:value-type="currency" office:value="13752.22" table:style-name="ce12">
            <text:p>R$ 13.752,22</text:p>
          </table:table-cell>
          <table:table-cell office:value-type="currency" office:value="7753.37" table:style-name="ce12">
            <text:p>R$ 7.753,37</text:p>
          </table:table-cell>
          <table:table-cell office:value-type="currency" office:value="5998.85" table:style-name="ce12">
            <text:p>R$ 5.998,8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MARIA DAS CANDEIAS VIEIRA PIN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(NQ)</text:p>
          </table:table-cell>
          <table:table-cell table:style-name="ce1"/>
          <table:table-cell office:value-type="currency" office:value="11256.82" table:style-name="ce12">
            <text:p>R$ 11.256,82</text:p>
          </table:table-cell>
          <table:table-cell office:value-type="currency" office:value="2608.25" table:style-name="ce12">
            <text:p>R$ 2.608,25</text:p>
          </table:table-cell>
          <table:table-cell office:value-type="currency" office:value="13865.07" table:style-name="ce12">
            <text:p>R$ 13.865,07</text:p>
          </table:table-cell>
          <table:table-cell office:value-type="currency" office:value="8436.9599999999991" table:style-name="ce12">
            <text:p>R$ 8.436,96</text:p>
          </table:table-cell>
          <table:table-cell office:value-type="currency" office:value="5428.11" table:style-name="ce12">
            <text:p>R$ 5.428,1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A VALERIA BON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938.5" table:style-name="ce12">
            <text:p>R$ 938,50</text:p>
          </table:table-cell>
          <table:table-cell office:value-type="currency" office:value="7155.61" table:style-name="ce12">
            <text:p>R$ 7.155,61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018.36" table:style-name="ce12">
            <text:p>R$ 6.018,3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ANA DA SILVA TEIX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RINA ALBANESE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I</text:p>
          </table:table-cell>
          <table:table-cell office:value-type="string" table:style-name="ce1">
            <text:p>ASSESSOR II</text:p>
          </table:table-cell>
          <table:table-cell office:value-type="currency" office:value="8492.84" table:style-name="ce12">
            <text:p>R$ 8.492,84</text:p>
          </table:table-cell>
          <table:table-cell office:value-type="currency" office:value="2181.44" table:style-name="ce12">
            <text:p>R$ 2.181,44</text:p>
          </table:table-cell>
          <table:table-cell office:value-type="currency" office:value="10674.28" table:style-name="ce12">
            <text:p>R$ 10.674,28</text:p>
          </table:table-cell>
          <table:table-cell office:value-type="currency" office:value="2356.94" table:style-name="ce12">
            <text:p>R$ 2.356,94</text:p>
          </table:table-cell>
          <table:table-cell office:value-type="currency" office:value="8317.34" table:style-name="ce12">
            <text:p>R$ 8.317,3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THEUS ANISIO ROC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630.32" table:style-name="ce12">
            <text:p>R$ 1.630,32</text:p>
          </table:table-cell>
          <table:table-cell office:value-type="currency" office:value="3702.67" table:style-name="ce12">
            <text:p>R$ 3.702,6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416.14" table:style-name="ce12">
            <text:p>R$ 3.416,1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AURICIO DE MORA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V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47.49" table:style-name="ce12">
            <text:p>R$ 2.047,49</text:p>
          </table:table-cell>
          <table:table-cell office:value-type="currency" office:value="7524.59" table:style-name="ce12">
            <text:p>R$ 7.524,5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AELA BUENO PASSOLONG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HELLE PACIUKEVICH RODRIG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313.88" table:style-name="ce12">
            <text:p>R$ 1.313,88</text:p>
          </table:table-cell>
          <table:table-cell office:value-type="currency" office:value="5458.62" table:style-name="ce12">
            <text:p>R$ 5.458,62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072.67" table:style-name="ce12">
            <text:p>R$ 5.072,6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HELLE SANTANA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</text:p>
          </table:table-cell>
          <table:table-cell office:value-type="currency" office:value="8289.5" table:style-name="ce12">
            <text:p>R$ 8.289,50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9572.08" table:style-name="ce12">
            <text:p>R$ 9.572,08</text:p>
          </table:table-cell>
          <table:table-cell office:value-type="currency" office:value="2068.35" table:style-name="ce12">
            <text:p>R$ 2.068,35</text:p>
          </table:table-cell>
          <table:table-cell office:value-type="currency" office:value="7503.73" table:style-name="ce12">
            <text:p>R$ 7.503,7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CHELLE SCHUINDT DO CARM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3815.84" table:style-name="ce12">
            <text:p>R$ 13.815,8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722.98" table:style-name="ce12">
            <text:p>R$ 14.722,98</text:p>
          </table:table-cell>
          <table:table-cell office:value-type="currency" office:value="4076.26" table:style-name="ce12">
            <text:p>R$ 4.076,26</text:p>
          </table:table-cell>
          <table:table-cell office:value-type="currency" office:value="10646.72" table:style-name="ce12">
            <text:p>R$ 10.646,7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MIGUEL DE SOUZA GUED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NATHALY ADRIELLY MIRANDA MARTINS DE CARVALH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634.52" table:style-name="ce12">
            <text:p>R$ 1.634,52</text:p>
          </table:table-cell>
          <table:table-cell office:value-type="currency" office:value="3706.87" table:style-name="ce12">
            <text:p>R$ 3.706,87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420.34" table:style-name="ce12">
            <text:p>R$ 3.420,3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PALOMA DE CARVALHO LIM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2021.45" table:style-name="ce12">
            <text:p>R$ 2.021,45</text:p>
          </table:table-cell>
          <table:table-cell office:value-type="currency" office:value="3924.97" table:style-name="ce12">
            <text:p>R$ 3.924,9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PEDRO HENRIQUE SOUZA E MARQU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3874.03" table:style-name="ce12">
            <text:p>R$ 3.874,03</text:p>
          </table:table-cell>
          <table:table-cell office:value-type="currency" office:value="286.52999999999997" table:style-name="ce12">
            <text:p>R$ 286,53</text:p>
          </table:table-cell>
          <table:table-cell office:value-type="currency" office:value="3587.5" table:style-name="ce12">
            <text:p>R$ 3.587,5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PRISCILA MOURA CAMARG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18.24" table:style-name="ce12">
            <text:p>R$ 1.918,24</text:p>
          </table:table-cell>
          <table:table-cell office:value-type="currency" office:value="6062.98" table:style-name="ce12">
            <text:p>R$ 6.062,98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428.35" table:style-name="ce12">
            <text:p>R$ 5.428,3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ADOMIR TOMITCH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II</text:p>
          </table:table-cell>
          <table:table-cell table:style-name="ce1"/>
          <table:table-cell office:value-type="currency" office:value="19057.55" table:style-name="ce12">
            <text:p>R$ 19.057,55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19714.43" table:style-name="ce12">
            <text:p>R$ 19.714,43</text:p>
          </table:table-cell>
          <table:table-cell office:value-type="currency" office:value="14461.96" table:style-name="ce12">
            <text:p>R$ 14.461,96</text:p>
          </table:table-cell>
          <table:table-cell office:value-type="currency" office:value="5252.47" table:style-name="ce12">
            <text:p>R$ 5.252,47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AFAEL MAGUETA DA CUNH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DIRETOR II</text:p>
          </table:table-cell>
          <table:table-cell office:value-type="currency" office:value="11729.8" table:style-name="ce12">
            <text:p>R$ 11.729,80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2762.1" table:style-name="ce12">
            <text:p>R$ 12.762,10</text:p>
          </table:table-cell>
          <table:table-cell office:value-type="currency" office:value="3033.31" table:style-name="ce12">
            <text:p>R$ 3.033,31</text:p>
          </table:table-cell>
          <table:table-cell office:value-type="currency" office:value="9728.7900000000009" table:style-name="ce12">
            <text:p>R$ 9.728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APHAEL PLACIDO DA SILVA FER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362.4499999999998" table:style-name="ce12">
            <text:p>R$ 2.362,45</text:p>
          </table:table-cell>
          <table:table-cell office:value-type="currency" office:value="6507.19" table:style-name="ce12">
            <text:p>R$ 6.507,19</text:p>
          </table:table-cell>
          <table:table-cell office:value-type="currency" office:value="2011.45" table:style-name="ce12">
            <text:p>R$ 2.011,45</text:p>
          </table:table-cell>
          <table:table-cell office:value-type="currency" office:value="4495.74" table:style-name="ce12">
            <text:p>R$ 4.495,7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AQUEL DA COSTA SOUS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801.68" table:style-name="ce12">
            <text:p>R$ 1.801,68</text:p>
          </table:table-cell>
          <table:table-cell office:value-type="currency" office:value="5946.42" table:style-name="ce12">
            <text:p>R$ 5.946,42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311.79" table:style-name="ce12">
            <text:p>R$ 5.311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EBECA DE PAULA BOZZ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ICARDO OLIVAT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LANEJAMENTO DESENV ORGANIZACIONAL (NQ)NIVEL II</text:p>
          </table:table-cell>
          <table:table-cell office:value-type="string" table:style-name="ce1">
            <text:p>ASSESSOR I</text:p>
          </table:table-cell>
          <table:table-cell office:value-type="currency" office:value="13758.37" table:style-name="ce12">
            <text:p>R$ 13.758,37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665.51" table:style-name="ce12">
            <text:p>R$ 14.665,51</text:p>
          </table:table-cell>
          <table:table-cell office:value-type="currency" office:value="8111.05" table:style-name="ce12">
            <text:p>R$ 8.111,05</text:p>
          </table:table-cell>
          <table:table-cell office:value-type="currency" office:value="6554.46" table:style-name="ce12">
            <text:p>R$ 6.554,4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ITA DE CASSIA DO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60.02" table:style-name="ce12">
            <text:p>R$ 1.960,02</text:p>
          </table:table-cell>
          <table:table-cell office:value-type="currency" office:value="6104.76" table:style-name="ce12">
            <text:p>R$ 6.104,76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470.13" table:style-name="ce12">
            <text:p>R$ 5.470,1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ITA DE CASSIA INNOCENCI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072.35" table:style-name="ce12">
            <text:p>R$ 2.072,35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3480.07" table:style-name="ce12">
            <text:p>R$ 3.480,07</text:p>
          </table:table-cell>
          <table:table-cell office:value-type="currency" office:value="162.19" table:style-name="ce12">
            <text:p>R$ 162,19</text:p>
          </table:table-cell>
          <table:table-cell office:value-type="currency" office:value="3317.88" table:style-name="ce12">
            <text:p>R$ 3.317,8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A NUNES SIMONATO PICCININ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NALISTA POLITICAS PUBLICAS GESTAO GOVERNAMENTAL N.I</text:p>
          </table:table-cell>
          <table:table-cell table:style-name="ce1"/>
          <table:table-cell office:value-type="currency" office:value="15577.36" table:style-name="ce12">
            <text:p>R$ 15.577,36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6484.5" table:style-name="ce12">
            <text:p>R$ 16.484,50</text:p>
          </table:table-cell>
          <table:table-cell office:value-type="currency" office:value="4922.55" table:style-name="ce12">
            <text:p>R$ 4.922,55</text:p>
          </table:table-cell>
          <table:table-cell office:value-type="currency" office:value="11561.95" table:style-name="ce12">
            <text:p>R$ 11.561,9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O BERNARDO PEDROS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098.5100000000002" table:style-name="ce12">
            <text:p>R$ 2.098,51</text:p>
          </table:table-cell>
          <table:table-cell office:value-type="currency" office:value="6243.25" table:style-name="ce12">
            <text:p>R$ 6.243,25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857.3" table:style-name="ce12">
            <text:p>R$ 5.857,3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O CARLOS DUARTE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2274.29" table:style-name="ce12">
            <text:p>R$ 2.274,29</text:p>
          </table:table-cell>
          <table:table-cell office:value-type="currency" office:value="5225.3999999999996" table:style-name="ce12">
            <text:p>R$ 5.225,4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BERTO SEBASTIAO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1032.3" table:style-name="ce12">
            <text:p>R$ 1.032,30</text:p>
          </table:table-cell>
          <table:table-cell office:value-type="currency" office:value="11394.19" table:style-name="ce12">
            <text:p>R$ 11.394,19</text:p>
          </table:table-cell>
          <table:table-cell office:value-type="currency" office:value="3629.59" table:style-name="ce12">
            <text:p>R$ 3.629,59</text:p>
          </table:table-cell>
          <table:table-cell office:value-type="currency" office:value="7764.6" table:style-name="ce12">
            <text:p>R$ 7.764,6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OBERTO STEFANI TAKAHASHI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399.98" table:style-name="ce12">
            <text:p>R$ 13.399,98</text:p>
          </table:table-cell>
          <table:table-cell office:value-type="currency" office:value="2952.79" table:style-name="ce12">
            <text:p>R$ 2.952,79</text:p>
          </table:table-cell>
          <table:table-cell office:value-type="currency" office:value="16352.77" table:style-name="ce12">
            <text:p>R$ 16.352,77</text:p>
          </table:table-cell>
          <table:table-cell office:value-type="currency" office:value="6137.62" table:style-name="ce12">
            <text:p>R$ 6.137,62</text:p>
          </table:table-cell>
          <table:table-cell office:value-type="currency" office:value="10215.15" table:style-name="ce12">
            <text:p>R$ 10.215,1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RODRIGO HAYASHI GOULART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SECRETARIO MUNICIPAL</text:p>
          </table:table-cell>
          <table:table-cell office:value-type="currency" office:value="34700.46" table:style-name="ce12">
            <text:p>R$ 34.700,46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35357.339999999997" table:style-name="ce12">
            <text:p>R$ 35.357,34</text:p>
          </table:table-cell>
          <table:table-cell office:value-type="currency" office:value="9298.11" table:style-name="ce12">
            <text:p>R$ 9.298,11</text:p>
          </table:table-cell>
          <table:table-cell office:value-type="currency" office:value="26059.23" table:style-name="ce12">
            <text:p>R$ 26.059,2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10"/>
        </table:table-row>
        <table:table-row table:style-name="ro3">
          <table:table-cell office:value-type="string" table:style-name="ce1">
            <text:p>ROGERIO SILVESTRE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RONIVALDO DE SOUZA MACED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2325.64" table:style-name="ce12">
            <text:p>R$ 2.325,64</text:p>
          </table:table-cell>
          <table:table-cell office:value-type="currency" office:value="1630.32" table:style-name="ce12">
            <text:p>R$ 1.630,32</text:p>
          </table:table-cell>
          <table:table-cell office:value-type="currency" office:value="3955.96" table:style-name="ce12">
            <text:p>R$ 3.955,96</text:p>
          </table:table-cell>
          <table:table-cell office:value-type="currency" office:value="309.32" table:style-name="ce12">
            <text:p>R$ 309,32</text:p>
          </table:table-cell>
          <table:table-cell office:value-type="currency" office:value="3646.64" table:style-name="ce12">
            <text:p>R$ 3.646,6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BRINA DE FATIMA ALEXANDRIN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NUCLEO 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2318.77" table:style-name="ce12">
            <text:p>R$ 2.318,77</text:p>
          </table:table-cell>
          <table:table-cell office:value-type="currency" office:value="8535.8799999999992" table:style-name="ce12">
            <text:p>R$ 8.535,88</text:p>
          </table:table-cell>
          <table:table-cell office:value-type="currency" office:value="1510.28" table:style-name="ce12">
            <text:p>R$ 1.510,28</text:p>
          </table:table-cell>
          <table:table-cell office:value-type="currency" office:value="7025.6" table:style-name="ce12">
            <text:p>R$ 7.025,6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NDRA BEATRIZ SCATEN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3215.9" table:style-name="ce12">
            <text:p>R$ 3.215,90</text:p>
          </table:table-cell>
          <table:table-cell office:value-type="currency" office:value="4283.79" table:style-name="ce12">
            <text:p>R$ 4.283,7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NDRA RITA SABELLA DAMASCEN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987.32" table:style-name="ce12">
            <text:p>R$ 1.987,32</text:p>
          </table:table-cell>
          <table:table-cell office:value-type="currency" office:value="6132.06" table:style-name="ce12">
            <text:p>R$ 6.132,06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497.43" table:style-name="ce12">
            <text:p>R$ 5.497,4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AULLO SANDRO DE CAMPOS PER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401.34" table:style-name="ce12">
            <text:p>R$ 13.401,3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308.48" table:style-name="ce12">
            <text:p>R$ 14.308,48</text:p>
          </table:table-cell>
          <table:table-cell office:value-type="currency" office:value="3668.18" table:style-name="ce12">
            <text:p>R$ 3.668,18</text:p>
          </table:table-cell>
          <table:table-cell office:value-type="currency" office:value="10640.3" table:style-name="ce12">
            <text:p>R$ 10.640,3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IMONE SANCHEZ DO PRAD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table:style-name="ce1"/>
          <table:table-cell office:value-type="currency" office:value="3295.05" table:style-name="ce12">
            <text:p>R$ 3.295,05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4702.7700000000004" table:style-name="ce12">
            <text:p>R$ 4.702,77</text:p>
          </table:table-cell>
          <table:table-cell office:value-type="currency" office:value="1528.25" table:style-name="ce12">
            <text:p>R$ 1.528,25</text:p>
          </table:table-cell>
          <table:table-cell office:value-type="currency" office:value="3174.52" table:style-name="ce12">
            <text:p>R$ 3.174,5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OLANGE APARECIDA DIA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VI</text:p>
          </table:table-cell>
          <table:table-cell office:value-type="currency" office:value="12434.25" table:style-name="ce12">
            <text:p>R$ 12.434,25</text:p>
          </table:table-cell>
          <table:table-cell office:value-type="currency" office:value="2979.52" table:style-name="ce12">
            <text:p>R$ 2.979,52</text:p>
          </table:table-cell>
          <table:table-cell office:value-type="currency" office:value="15413.77" table:style-name="ce12">
            <text:p>R$ 15.413,77</text:p>
          </table:table-cell>
          <table:table-cell office:value-type="currency" office:value="3227.03" table:style-name="ce12">
            <text:p>R$ 3.227,03</text:p>
          </table:table-cell>
          <table:table-cell office:value-type="currency" office:value="12186.74" table:style-name="ce12">
            <text:p>R$ 12.186,7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OLANGE PEREIRA BORG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708.88" table:style-name="ce12">
            <text:p>R$ 1.708,88</text:p>
          </table:table-cell>
          <table:table-cell office:value-type="currency" office:value="7925.99" table:style-name="ce12">
            <text:p>R$ 7.925,99</text:p>
          </table:table-cell>
          <table:table-cell office:value-type="currency" office:value="1458.14" table:style-name="ce12">
            <text:p>R$ 1.458,14</text:p>
          </table:table-cell>
          <table:table-cell office:value-type="currency" office:value="6467.85" table:style-name="ce12">
            <text:p>R$ 6.467,8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ASSES. COMUNICAÇÃ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SONIA REGINA FARIAS KUESTE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ASSESSORIA I</text:p>
          </table:table-cell>
          <table:table-cell office:value-type="currency" office:value="10361.89" table:style-name="ce12">
            <text:p>R$ 10.361,89</text:p>
          </table:table-cell>
          <table:table-cell office:value-type="currency" office:value="875.9" table:style-name="ce12">
            <text:p>R$ 875,90</text:p>
          </table:table-cell>
          <table:table-cell office:value-type="currency" office:value="11237.79" table:style-name="ce12">
            <text:p>R$ 11.237,79</text:p>
          </table:table-cell>
          <table:table-cell office:value-type="currency" office:value="2657.14" table:style-name="ce12">
            <text:p>R$ 2.657,14</text:p>
          </table:table-cell>
          <table:table-cell office:value-type="currency" office:value="8580.65" table:style-name="ce12">
            <text:p>R$ 8.580,65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AMIRIS SANCHES FELIX PEDROS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032.97" table:style-name="ce12">
            <text:p>R$ 1.032,97</text:p>
          </table:table-cell>
          <table:table-cell office:value-type="currency" office:value="6466.72" table:style-name="ce12">
            <text:p>R$ 6.466,7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AYNA MACIEL CARDOSO SOUZ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IAGO CAMIL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ASSESSOR III</text:p>
          </table:table-cell>
          <table:table-cell office:value-type="currency" office:value="8049.16" table:style-name="ce12">
            <text:p>R$ 8.049,16</text:p>
          </table:table-cell>
          <table:table-cell office:value-type="currency" office:value="1676.54" table:style-name="ce12">
            <text:p>R$ 1.676,54</text:p>
          </table:table-cell>
          <table:table-cell office:value-type="currency" office:value="9725.7000000000007" table:style-name="ce12">
            <text:p>R$ 9.725,70</text:p>
          </table:table-cell>
          <table:table-cell office:value-type="currency" office:value="2240.44" table:style-name="ce12">
            <text:p>R$ 2.240,44</text:p>
          </table:table-cell>
          <table:table-cell office:value-type="currency" office:value="7485.26" table:style-name="ce12">
            <text:p>R$ 7.485,26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ADM. E FINANÇAS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IAGO TOMAZ GOME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4159.83" table:style-name="ce12">
            <text:p>R$ 14.159,83</text:p>
          </table:table-cell>
          <table:table-cell office:value-type="currency" office:value="5627.08" table:style-name="ce12">
            <text:p>R$ 5.627,08</text:p>
          </table:table-cell>
          <table:table-cell office:value-type="currency" office:value="19786.91" table:style-name="ce12">
            <text:p>R$ 19.786,91</text:p>
          </table:table-cell>
          <table:table-cell office:value-type="currency" office:value="3845.48" table:style-name="ce12">
            <text:p>R$ 3.845,48</text:p>
          </table:table-cell>
          <table:table-cell office:value-type="currency" office:value="15941.43" table:style-name="ce12">
            <text:p>R$ 15.941,43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OMIO KATSURAGAW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1407.72" table:style-name="ce12">
            <text:p>R$ 1.407,72</text:p>
          </table:table-cell>
          <table:table-cell office:value-type="currency" office:value="5552.46" table:style-name="ce12">
            <text:p>R$ 5.552,46</text:p>
          </table:table-cell>
          <table:table-cell office:value-type="currency" office:value="385.95" table:style-name="ce12">
            <text:p>R$ 385,95</text:p>
          </table:table-cell>
          <table:table-cell office:value-type="currency" office:value="5166.51" table:style-name="ce12">
            <text:p>R$ 5.166,5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4">
          <table:table-cell office:value-type="string" table:style-name="ce1">
            <text:p>TOSHIHIKO GOT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CHEFE DE EQUIPE II</text:p>
          </table:table-cell>
          <table:table-cell office:value-type="currency" office:value="6217.11" table:style-name="ce12">
            <text:p>R$ 6.217,11</text:p>
          </table:table-cell>
          <table:table-cell office:value-type="currency" office:value="1282.58" table:style-name="ce12">
            <text:p>R$ 1.282,58</text:p>
          </table:table-cell>
          <table:table-cell office:value-type="currency" office:value="7499.69" table:style-name="ce12">
            <text:p>R$ 7.499,69</text:p>
          </table:table-cell>
          <table:table-cell office:value-type="currency" office:value="1137.25" table:style-name="ce12">
            <text:p>R$ 1.137,25</text:p>
          </table:table-cell>
          <table:table-cell office:value-type="currency" office:value="6362.44" table:style-name="ce12">
            <text:p>R$ 6.362,44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LMA CANAVEZZI XAVIER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ASSISTENTE ADMINISTRATIVO DE GESTAO NIVEL I</text:p>
          </table:table-cell>
          <table:table-cell office:value-type="string" table:style-name="ce1">
            <text:p>CHEFE DE NUCLEO I</text:p>
          </table:table-cell>
          <table:table-cell office:value-type="currency" office:value="8310.56" table:style-name="ce12">
            <text:p>R$ 8.310,56</text:p>
          </table:table-cell>
          <table:table-cell office:value-type="currency" office:value="1676.54" table:style-name="ce12">
            <text:p>R$ 1.676,54</text:p>
          </table:table-cell>
          <table:table-cell office:value-type="currency" office:value="9987.1" table:style-name="ce12">
            <text:p>R$ 9.987,10</text:p>
          </table:table-cell>
          <table:table-cell office:value-type="currency" office:value="2226.3000000000002" table:style-name="ce12">
            <text:p>R$ 2.226,30</text:p>
          </table:table-cell>
          <table:table-cell office:value-type="currency" office:value="7760.8" table:style-name="ce12">
            <text:p>R$ 7.760,80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DEPTO. GESTÃO DE PESSOAS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TORIA DAVI DA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024.2" table:style-name="ce12">
            <text:p>R$ 2.024,20</text:p>
          </table:table-cell>
          <table:table-cell office:value-type="currency" office:value="6168.94" table:style-name="ce12">
            <text:p>R$ 6.168,94</text:p>
          </table:table-cell>
          <table:table-cell office:value-type="currency" office:value="634.63" table:style-name="ce12">
            <text:p>R$ 634,63</text:p>
          </table:table-cell>
          <table:table-cell office:value-type="currency" office:value="5534.31" table:style-name="ce12">
            <text:p>R$ 5.534,3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DESENV. ECONÔMIC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TORIA DOS SANTOS SILV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</text:p>
          </table:table-cell>
          <table:table-cell office:value-type="currency" office:value="3944.18" table:style-name="ce12">
            <text:p>R$ 3.944,18</text:p>
          </table:table-cell>
          <table:table-cell office:value-type="currency" office:value="2033.94" table:style-name="ce12">
            <text:p>R$ 2.033,94</text:p>
          </table:table-cell>
          <table:table-cell office:value-type="currency" office:value="5978.12" table:style-name="ce12">
            <text:p>R$ 5.978,12</text:p>
          </table:table-cell>
          <table:table-cell office:value-type="currency" office:value="486.23" table:style-name="ce12">
            <text:p>R$ 486,23</text:p>
          </table:table-cell>
          <table:table-cell office:value-type="currency" office:value="5491.89" table:style-name="ce12">
            <text:p>R$ 5.491,8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GABINETE DO SECRETÁRI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VIANA PALERM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CURADOR DO MUNICIPIO II</text:p>
          </table:table-cell>
          <table:table-cell office:value-type="string" table:style-name="ce1">
            <text:p>ASSESSOR III</text:p>
          </table:table-cell>
          <table:table-cell office:value-type="currency" office:value="46366.19" table:style-name="ce12">
            <text:p>R$ 46.366,19</text:p>
          </table:table-cell>
          <table:table-cell office:value-type="currency" office:value="656.88" table:style-name="ce12">
            <text:p>R$ 656,88</text:p>
          </table:table-cell>
          <table:table-cell office:value-type="currency" office:value="47023.07" table:style-name="ce12">
            <text:p>R$ 47.023,07</text:p>
          </table:table-cell>
          <table:table-cell office:value-type="currency" office:value="22612.15" table:style-name="ce12">
            <text:p>R$ 22.612,15</text:p>
          </table:table-cell>
          <table:table-cell office:value-type="currency" office:value="26732.91" table:style-name="ce12">
            <text:p>R$ 26.732,91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ASSES. JURIDICA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VIVIANE SANT ANA CACHOEIRA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141.09" table:style-name="ce12">
            <text:p>R$ 2.141,09</text:p>
          </table:table-cell>
          <table:table-cell office:value-type="currency" office:value="6285.83" table:style-name="ce12">
            <text:p>R$ 6.285,83</text:p>
          </table:table-cell>
          <table:table-cell office:value-type="currency" office:value="2518.21" table:style-name="ce12">
            <text:p>R$ 2.518,21</text:p>
          </table:table-cell>
          <table:table-cell office:value-type="currency" office:value="3767.62" table:style-name="ce12">
            <text:p>R$ 3.767,62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 table:style-name="ce5"/>
        </table:table-row>
        <table:table-row table:style-name="ro3">
          <table:table-cell office:value-type="string" table:style-name="ce1">
            <text:p>WILSON TAVARES SANTOS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PROFISSIONAL ENG, ARQ, AGRONOMIA,GEOLOGIA NIVEL I</text:p>
          </table:table-cell>
          <table:table-cell table:style-name="ce1"/>
          <table:table-cell office:value-type="currency" office:value="13401.34" table:style-name="ce12">
            <text:p>R$ 13.401,34</text:p>
          </table:table-cell>
          <table:table-cell office:value-type="currency" office:value="907.14" table:style-name="ce12">
            <text:p>R$ 907,14</text:p>
          </table:table-cell>
          <table:table-cell office:value-type="currency" office:value="14308.48" table:style-name="ce12">
            <text:p>R$ 14.308,48</text:p>
          </table:table-cell>
          <table:table-cell office:value-type="currency" office:value="3636.9" table:style-name="ce12">
            <text:p>R$ 3.636,90</text:p>
          </table:table-cell>
          <table:table-cell office:value-type="currency" office:value="10671.58" table:style-name="ce12">
            <text:p>R$ 10.671,58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EFETIVO</text:p>
          </table:table-cell>
          <table:table-cell office:value-type="string" table:style-name="ce11">
            <text:p>COORD. AGRICULTURA</text:p>
          </table:table-cell>
          <table:table-cell table:number-columns-repeated="16372"/>
        </table:table-row>
        <table:table-row table:style-name="ro3">
          <table:table-cell office:value-type="string" table:style-name="ce1">
            <text:p>YASMIN CARDOSO FLORIANO</text:p>
          </table:table-cell>
          <table:table-cell office:value-type="string" table:style-name="ce1">
            <text:p>ATIVOS</text:p>
          </table:table-cell>
          <table:table-cell office:value-type="string" table:style-name="ce1">
            <text:p><text:s/></text:p>
          </table:table-cell>
          <table:table-cell office:value-type="string" table:style-name="ce1">
            <text:p>ASSESSOR II</text:p>
          </table:table-cell>
          <table:table-cell office:value-type="currency" office:value="4144.74" table:style-name="ce12">
            <text:p>R$ 4.144,74</text:p>
          </table:table-cell>
          <table:table-cell office:value-type="currency" office:value="2192.71" table:style-name="ce12">
            <text:p>R$ 2.192,71</text:p>
          </table:table-cell>
          <table:table-cell office:value-type="currency" office:value="6337.45" table:style-name="ce12">
            <text:p>R$ 6.337,45</text:p>
          </table:table-cell>
          <table:table-cell office:value-type="currency" office:value="1326.76" table:style-name="ce12">
            <text:p>R$ 1.326,76</text:p>
          </table:table-cell>
          <table:table-cell office:value-type="currency" office:value="5010.6899999999996" table:style-name="ce12">
            <text:p>R$ 5.010,69</text:p>
          </table:table-cell>
          <table:table-cell office:value-type="string" table:style-name="ce1">
            <text:p>40 H</text:p>
          </table:table-cell>
          <table:table-cell office:value-type="string" table:style-name="ce1">
            <text:p>COMISSIONADO</text:p>
          </table:table-cell>
          <table:table-cell office:value-type="string" table:style-name="ce11">
            <text:p>COORD. TRABALHO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Dados extraídos do SIGPEC: Consulta realizada em 03/09/2026.</text:p>
          </table:table-cell>
          <table:table-cell table:number-columns-repeated="3" table:style-name="ce7"/>
          <table:table-cell table:number-columns-repeated="4" table:style-name="ce4"/>
          <table:table-cell table:number-columns-repeated="3" table:style-name="ce1"/>
          <table:table-cell table:style-name="ce11"/>
          <table:table-cell table:number-columns-repeated="16372"/>
        </table:table-row>
        <table:table-row table:style-name="ro3">
          <table:table-cell office:value-type="string" table:style-name="ce8">
            <text:p>Valores de remuneração ref. mês 08/2026.</text:p>
          </table:table-cell>
          <table:table-cell table:number-columns-repeated="3" table:style-name="ce7"/>
          <table:table-cell table:number-columns-repeated="4" table:style-name="ce4"/>
          <table:table-cell table:number-columns-repeated="3" table:style-name="ce1"/>
          <table:table-cell table:style-name="ce11"/>
          <table:table-cell table:number-columns-repeated="16372"/>
        </table:table-row>
        <table:table-row table:number-rows-repeated="3" table:style-name="ro3">
          <table:table-cell table:style-name="ce9"/>
          <table:table-cell table:number-columns-repeated="3" table:style-name="ce7"/>
          <table:table-cell table:number-columns-repeated="4" table:style-name="ce4"/>
          <table:table-cell table:number-columns-repeated="3" table:style-name="ce1"/>
          <table:table-cell table:style-name="ce11"/>
          <table:table-cell table:number-columns-repeated="16372"/>
        </table:table-row>
        <table:table-row table:number-rows-repeated="1048410" table:style-name="ro3">
          <table:table-cell table:number-columns-repeated="16384"/>
        </table:table-row>
      </table:table>
      <table:table table:name="Plan2" table:style-name="ta2">
        <table:table-column table:style-name="co12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Plan3" table:style-name="ta2">
        <table:table-column table:style-name="co12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R$</number:currency-symbol>
      <number:text> </number:text>
      <number:number number:decimal-places="2" number:min-decimal-places="2" number:min-integer-digits="1" number:grouping="true"/>
      <style:map style:condition="value()&gt;=0" style:apply-style-name="N12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Andre Aparecido de Carvalho</meta:initial-creator>
    <dc:creator>Anna Carolina Martinelli Trassatte de Oliveira</dc:creator>
    <meta:creation-date>2023-01-04T14:13:05Z</meta:creation-date>
    <dc:date>2026-09-08T13:12:52Z</dc:date>
    <meta:print-date>2026-09-08T13:09:40Z</meta:print-date>
  </office:meta>
</office:document-meta>
</file>