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bottom="0in" fo:line-height="107%" fo:margin-left="0in" fo:margin-right="0in" fo:text-indent="0in">
        <style:tab-stops/>
      </style:paragraph-properties>
    </style:style>
    <style:style style:name="P2" style:parent-style-name="Normal" style:family="paragraph">
      <style:paragraph-properties fo:text-align="start" fo:margin-bottom="0.0756in" fo:line-height="107%" fo:margin-left="0.0034in" fo:margin-right="0in" fo:text-indent="0in">
        <style:tab-stops/>
      </style:paragraph-properties>
    </style:style>
    <style:style style:name="P3" style:parent-style-name="Normal" style:family="paragraph">
      <style:paragraph-properties fo:text-align="center" fo:margin-bottom="0.0826in" fo:line-height="131%" fo:margin-left="0in" fo:margin-right="0in" fo:text-indent="0in">
        <style:tab-stops/>
      </style:paragraph-properties>
    </style:style>
    <style:style style:name="T4" style:parent-style-name="DefaultParagraphFont" style:family="text">
      <style:text-properties fo:font-weight="bold" style:font-weight-asian="bold"/>
    </style:style>
    <style:style style:name="P5" style:parent-style-name="Normal" style:family="paragraph">
      <style:paragraph-properties fo:text-align="center" fo:margin-bottom="0.1277in" fo:line-height="107%" fo:margin-left="0.034in" fo:margin-right="0in" fo:text-indent="0in">
        <style:tab-stops/>
      </style:paragraph-properties>
    </style:style>
    <style:style style:name="T6" style:parent-style-name="DefaultParagraphFont" style:family="text">
      <style:text-properties fo:font-weight="bold" style:font-weight-asian="bold"/>
    </style:style>
    <style:style style:name="P7" style:parent-style-name="Normal" style:family="paragraph">
      <style:paragraph-properties fo:margin-left="0in" fo:margin-right="-0.0069in">
        <style:tab-stops/>
      </style:paragraph-properties>
    </style:style>
    <style:style style:name="T8" style:parent-style-name="DefaultParagraphFont" style:family="text">
      <style:text-properties fo:font-weight="bold" style:font-weight-asian="bold"/>
    </style:style>
    <style:style style:name="T9" style:parent-style-name="DefaultParagraphFont" style:family="text">
      <style:text-properties fo:color="#332B4A"/>
    </style:style>
    <style:style style:name="P10" style:parent-style-name="Normal" style:family="paragraph">
      <style:paragraph-properties fo:margin-bottom="0in" fo:margin-left="0in" fo:margin-right="-0.0069in">
        <style:tab-stops/>
      </style:paragraph-properties>
    </style:style>
    <style:style style:name="T11" style:parent-style-name="DefaultParagraphFont" style:family="text">
      <style:text-properties fo:font-weight="bold" style:font-weight-asian="bold"/>
    </style:style>
    <style:style style:name="T12" style:parent-style-name="DefaultParagraphFont" style:family="text">
      <style:text-properties fo:font-weight="bold" style:font-weight-asian="bold"/>
    </style:style>
    <style:style style:name="P13" style:parent-style-name="Normal" style:family="paragraph">
      <style:paragraph-properties fo:margin-left="0in" fo:margin-right="-0.0069in">
        <style:tab-stops/>
      </style:paragraph-properties>
    </style:style>
    <style:style style:name="T14" style:parent-style-name="DefaultParagraphFont" style:family="text">
      <style:text-properties fo:color="#332B4A"/>
    </style:style>
    <style:style style:name="P15" style:parent-style-name="Normal" style:family="paragraph">
      <style:paragraph-properties fo:margin-bottom="0.1631in" fo:margin-left="0in" fo:margin-right="-0.0069in">
        <style:tab-stops/>
      </style:paragraph-properties>
    </style:style>
    <style:style style:name="T16" style:parent-style-name="DefaultParagraphFont" style:family="text">
      <style:text-properties fo:font-weight="bold" style:font-weight-asian="bold"/>
    </style:style>
    <style:style style:name="P17" style:parent-style-name="Normal" style:family="paragraph">
      <style:paragraph-properties fo:margin-bottom="0.1631in" fo:margin-left="0in" fo:margin-right="-0.0069in">
        <style:tab-stops/>
      </style:paragraph-properties>
    </style:style>
    <style:style style:name="P18" style:parent-style-name="Normal" style:family="paragraph">
      <style:paragraph-properties fo:text-align="start" fo:margin-bottom="0.1277in" fo:line-height="107%" fo:margin-left="0.0034in" fo:margin-right="0in" fo:text-indent="0in">
        <style:tab-stops/>
      </style:paragraph-properties>
    </style:style>
    <style:style style:name="P19" style:parent-style-name="Normal" style:family="paragraph">
      <style:paragraph-properties fo:text-align="start" fo:margin-bottom="7.3895in" fo:line-height="107%" fo:margin-left="0.0034in" fo:margin-right="0in" fo:text-indent="0in">
        <style:tab-stops/>
      </style:paragraph-properties>
    </style:style>
    <style:style style:name="P2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1" style:parent-style-name="Normal" style:family="paragraph">
      <style:paragraph-properties fo:text-align="start" fo:margin-bottom="0in" fo:line-height="107%" fo:margin-left="0.0034in" fo:margin-right="0in" fo:text-indent="0in">
        <style:tab-stops/>
      </style:paragraph-properties>
    </style:style>
  </office:automatic-styles>
  <office:body>
    <office:text text:use-soft-page-breaks="true">
      <text:p text:style-name="P1"><text:s/><text:tab/><text:s/></text:p>
      <text:p text:style-name="P2"><text:s/></text:p>
      <text:p text:style-name="P3"><text:span text:style-name="T4">ATA DE REUNIÃO ORDINÁRIA DO CONSELHO MUNICIPAL DE DEFESA E PROMOÇÃO DA LIBERDADE RELIGIOSA<text:s/></text:span><text:s/></text:p>
      <text:p text:style-name="P5"><text:span text:style-name="T6"><text:s/></text:span></text:p>
      <text:p text:style-name="P7"><text:span text:style-name="T8">Representantes da Sociedade Civil Organizada:<text:s/></text:span>Sueli Placido<text:s/>–<text:s/>(Igreja Cristã Amando Vidas);<text:s/><text:span text:style-name="T9">Marilena Machado Rial de Sena (</text:span>Cáritas Campo Limpo)<text:s/>Andreia Correia (Cáritas Campo Limpo) Keila Roberta (Instituto Cristóvão Colombo). <text:s text:c="2"/></text:p>
      <text:p text:style-name="P10"><text:span text:style-name="T11">Representantes dos Segmentos Religiosos:<text:s/></text:span>Daniel Francisco de Souza<text:span text:style-name="T12"><text:s/></text:span>- (Igreja Bola de NeveEvangélico); Claudia Roberta - (CidadaniAxé-Umbanda) - Andressa de Carvalho<text:s/>–<text:s/></text:p>
      <text:p text:style-name="P13">(CidadaniAxé-Umbanda); José Bizon<text:s/>–<text:s/>(Mitrarquidiocesana-Católica); Edvaldo da Silva Santos<text:s/>–<text:s/>(AfroBrasil-Candomblé);<text:s/><text:span text:style-name="T14">Roberto Carlos Quinto -</text:span><text:s/>(AfroBrasil-Candomblé);<text:s/><text:s/></text:p>
      <text:p text:style-name="P15"><text:span text:style-name="T16">Representantes do Poder Público:<text:s/></text:span><text:s/>Érico Baptistella Casagrande<text:s/>–<text:s/>(Secretaria Municipal das<text:s/>Subprefeituras); Lilian Abade (Secretaria Municipal de Direitos Humanos e Cidadania); Elaine Gomes de Lima (Secretaria Municipal de Direitos Humanos e Cidadania); Josie Priscila de Jesus (Secretaria Municipal de Direitos Humanos e Cidadania) e Estela da Silva Paula<text:s/>–<text:s/>(Secretaria Municipal de Direitos Humanos e Cidadania).<text:s/><text:s/></text:p>
      <text:soft-page-break/>
      <text:p text:style-name="P17">Às 17h, de 17 de julho de 2026, reuniram-se de forma presencial na sede da Secretaria Municipal de Direitos Humanos e Cidadania os membros descritos no preâmbulo desta ata. A reunião foi<text:s/>iniciada pela servidora Estela, que agradeceu a presença de todos, apresentou a pauta referente ao alinhamento das futuras ações do COMPLIR e, em seguida, passou a palavra à Presidente Cláudia Roberta. A Presidente solicitou uma breve rodada de apresentações, considerando que esta era apenas a segunda reunião do colegiado, com o objetivo de promover maior integração entre os conselheiros. Na sequência, a conselheira Sueli Plácido questionou a ausência dos representantes do Poder Público e solicitou que, caso não haja comparecimento na próxima reunião, a Secretaria encaminhe ofícios aos respectivos órgãos, ressaltando a importância da participação ativa de seus representantes. Os conselheiros também retomaram a discussão sobre a confecção de crachás institucionais para utilização nas atividades externas, como reuniões, palestras e demais eventos em que representem o Conselho, solicitando que sejam providenciados. Keila destacou a importância de incluir, nas próximas pautas do colegiado, a discussão sobre a situação de crianças e jovens migrantes. Relatou que, em sua experiência profissional, tem observado dificuldades relacionadas à aceitação dessas crianças no ambiente escolar. Diante da manifestação, a Secretária Elaine Gomes propôs que Coordenação de Políticas para a População Imigrante participe de uma reunião do COMPLIR, a fim de dialogar sobre a temática e identificar, conjuntamente, possíveis ações que possam ser desenvolvidas pelo<text:s/><text:soft-page-break/>Conselho. A Secretária Executiva Elaine Gomes destacou a importância de realizar reuniões e atividades nos Centros de Referência, sugerindo, inclusive, a organização de visitas aos diferentes equipamentos da Coordenação. Também foi proposta a realização de visitas aos locais de culto representados pelos conselheiros dos diferentes segmentos religiosos, com o objetivo de ampliar o conhecimento sobre as diversas tradições religiosas e contribuir para o enfrentamento de estigmas. Na sequência, a servidora Estela apresentou a proposta, idealizada pela Presidente Cláudia, de criação<text:s/>de dois Grupos de Trabalho: um voltado ao monitoramento e ao combate ao racismo religioso na cidade de São Paulo e outro destinado às discussões sobre Educação e Laicidade. A servidora ressaltou a relevância desses grupos para o desenvolvimento das ações do Conselho, ficando acordado que o tema será aprofundado em futuras reuniões. <text:s/>Nada mais havendo a tratar, a reunião foi encerrada.<text:s/></text:p>
      <text:p text:style-name="P18"><text:s/></text:p>
      <text:p text:style-name="P19"><text:s/></text:p>
      <text:p text:style-name="P20"><text:s/><text:tab/><text:s/></text:p>
      <text:p text:style-name="P21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1055in" fo:line-height="118%" fo:margin-left="0.0104in" fo:margin-right="0.0006in" fo:text-indent="-0.0069in">
        <style:tab-stops/>
      </style:paragraph-properties>
      <style:text-properties style:font-name="Calibri" style:font-name-asian="Calibri" style:font-name-complex="Calibri" fo:color="#000000"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44in" style:print-orientation="portrait" fo:margin-top="0.5in" fo:margin-left="0.9972in" fo:margin-bottom="0.4986in" fo:margin-right="0.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Estela da Silva Paula</meta:initial-creator>
    <dc:creator>word</dc:creator>
    <meta:creation-date>2026-08-12T14:18:00Z</meta:creation-date>
    <dc:date>2026-08-12T14:18:00Z</dc:date>
    <meta:template xlink:href="Normal" xlink:type="simple"/>
    <meta:editing-cycles>2</meta:editing-cycles>
    <meta:editing-duration>PT0S</meta:editing-duration>
    <meta:document-statistic meta:page-count="3" meta:paragraph-count="7" meta:word-count="554" meta:character-count="3709" meta:row-count="26" meta:non-whitespace-character-count="3162"/>
  </office:meta>
</office:document-meta>
</file>