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GOSTO_2026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BRUNO OTAVIO COSTA ARAUJO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HELOISA TOOP SENA REBOUCAS</text:p>
          </table:table-cell>
          <table:table-cell office:value-type="string" table:style-name="ce1">
            <text:p>PROCURADOR DO MUNICIPIO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MARIANA OHARA MORITA ABREU</text:p>
          </table:table-cell>
          <table:table-cell office:value-type="string" table:style-name="ce1">
            <text:p>RESIDENTE EM GESTAO PUBLICA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MATHEUS ALBERTO CAVALCANTE CAVALHEIRO</text:p>
          </table:table-cell>
          <table:table-cell office:value-type="string" table:style-name="ce1">
            <text:p>RESIDENTE JURIDICO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NELSON SEIJI MATSUZAWA</text:p>
          </table:table-cell>
          <table:table-cell office:value-type="string" table:style-name="ce1">
            <text:p>PROCURADOR DO MUNICIPIO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NICOLLE CHISTIEN MESQUITA MARQUES MEGDA</text:p>
          </table:table-cell>
          <table:table-cell office:value-type="string" table:style-name="ce1">
            <text:p>ASSESSOR JURIDICO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PATRICIA SAEMI NAKAMURA</text:p>
          </table:table-cell>
          <table:table-cell office:value-type="string" table:style-name="ce1">
            <text:p>PROCURADOR DO MUNICIPIO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PEDRO HENRIQUE SALGUEIRO DA CRUZ</text:p>
          </table:table-cell>
          <table:table-cell office:value-type="string" table:style-name="ce1">
            <text:p>RESIDENTE JURIDICO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RICARDO NAGLIATI TOPPAN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ROGER FRANCISCO BORGES</text:p>
          </table:table-cell>
          <table:table-cell office:value-type="string" table:style-name="ce1">
            <text:p>CHEFE DE ASSESSORIA JURIDIC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THAMYRIS APARECIDA SOUZA BAREICHA DE ABREU</text:p>
          </table:table-cell>
          <table:table-cell office:value-type="string" table:style-name="ce1">
            <text:p>RESIDENTE EM GESTAO PUBLICA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VANESSA SILVA CARVALHO</text:p>
          </table:table-cell>
          <table:table-cell office:value-type="string" table:style-name="ce1">
            <text:p>ANALISTA POLITICAS PUBLICAS GESTAO GOVERNAMENTAL N.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AMANDA DE ALMEIDA RIBEIR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DANIEL DE BARROS CARONE</text:p>
          </table:table-cell>
          <table:table-cell office:value-type="string" table:style-name="ce1">
            <text:p>ASSESSOR V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ELISABETE FRANCA</text:p>
          </table:table-cell>
          <table:table-cell office:value-type="string" table:style-name="ce1">
            <text:p>SECRETARIO MUNICIPAL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FERNANDA ORMELEZI PITOMBO</text:p>
          </table:table-cell>
          <table:table-cell office:value-type="string" table:style-name="ce1">
            <text:p>ASSESSOR V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JAYNE APARECIDA SILVA DE ANDRADE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JOSE LUIZ TABITH JUNIOR</text:p>
          </table:table-cell>
          <table:table-cell office:value-type="string" table:style-name="ce1">
            <text:p>SECRETARIO EXECUTIVO ADJUNTO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JULIA MAIA JEREISSATI</text:p>
          </table:table-cell>
          <table:table-cell office:value-type="string" table:style-name="ce1">
            <text:p>SECRETARIO-ADJUNTO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LUIS OLIVEIRA RAMO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PAULO LEITE JUNIOR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APARECIDA MARIA DOS SANT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BEATRIZ BRUNO MEND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CAMILA BOSELLI DE MENDONC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DANIELE BEATRIZ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EDUARDO KEI DA COSTA MOTIDOM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ELAINE NAZARIO ALV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FELIPE GOMES MAGALHA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FERNANDA EZIDIO MODES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GABRIEL BERNARDO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IQUE SUGAY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IQUE TAVARES GARCIA GO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Y RIKIJIRO FUCAS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ISABELLA VIOLA SANCHEZ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LUANA DE ALMEI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IRA MENEZES DE ANDRAD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RIA ISABEL GIUSTI BRUNO BRADSHAW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RIANA POLI GORTA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TEUS TOURINHO BORGES PENTEAD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BERTO LUIZ DE ALMEI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GERIO DA SILVA MACIEL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SANE CRISTINA GOM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SILVANA DA COSTA PAGANO OLIV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THAYNA DE LIMA CARNEIRO HOLAND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CTOR ALEXANDER MENEZES DE ABREU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NICIUS DE OLIVEIRA GIULIA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VIANE DORALICE DE BARROS ALMEIDA TAVAR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ALESSANDRO DA SILVA FERNAND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ANA MARIA GIL AUG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CECILIA AYAKO TSURUD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CINTHIA ZILLI FERR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DAMARIS VALESKA LEANDRO FALAVINH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ERICA MASSI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ETHORE BELLATO GIACOMI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FERNANDA CSORD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FERNANDA DOS SANTOS ROCH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ABRIEL CAVINATO DA PONT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ABRIELLA ROESLER RADOLL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ILCILENE ALVES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HENRIQUE CORREIA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KAUANE ANACLETO DA SILV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LUCILEIA JESUS M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CO ANTONIO NASCIMENTO MACHAD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COS DA SILVA TOS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IELY FERREIRA DOS REIS LU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ILIA FERNAND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AULA SIMELIOVICH BIRMAN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AULO CESAR SPERDUT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EDRO LUIZ FERREIRA DA FONSECA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RENAN FREITAS DE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ROBERTO PRUDENTE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SUELI GUERREIRO MORALES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THAYS SANTOS HAMAD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THIAGO PRADO SILVE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DIANA AMERICA DA ROCH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DUARDO FERRARINI MARQ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LAINE CRISTINA COGHI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VERTON CALICI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ISADORA DA SILVA CARVAL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LEANDRO DAMASIO RAFAI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SOFIA SCHOEDL DE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THALITA ARIANI BORG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TIAGO SALLE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VICTOR TEIXEIRA GONC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ADRIANA ARAUJO SOUZA DE JESU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BRUNO GIANNONI FILH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BRUNO LUIZ VI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CARLOS EDUARDO MORAES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CHEILA SOUZA SODR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DIEGO LIMA ALCANTA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EDINALDO FRANCISCO DINIZ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FELIPE ROBERTO LEIT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JOSE CARLOS GAZARINI DUT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JULIETTE MARIA ALFONSO FREDERI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KENDI SOUZA KURIHA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LUIS HENRIQUE NUMERIANO DA SILVA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MARIA AMELIA SANTOS MIRAN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ORLANDO CABRAL DO NASCIMENTO JUNIOR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ROGERIO DO NASCIMENTO GONCALV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TADEU MARTINS DE MEL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TIAGO MARTINS PINH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VICTOR PAULON JAREMCRUSK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LESSANDRA BULGARELLI ANCESQUI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LINE VALFOGO PEREIRA FALC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A PAULA DE GODOY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DREA MARIA PEREIRA PINTO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DRESSA LICI VALE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BEATRIZ FREITAS FEITOSA NUN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BEATRIZ RUGGIER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CLAUDIO KNAPP BENEDICTO OTTO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EVELINE BRASILEIRO LEAL</text:p>
          </table:table-cell>
          <table:table-cell office:value-type="string" table:style-name="ce1">
            <text:p>ANALISTA DE INFORMACOES CULTURA E DESPORTO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EVERTON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ELIPE DE OLIVEIR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ERNANDO KEN OTSUK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RANCIANE NASCIMENTO DE ALENCAR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GABRIELLA GRANATO FERNANDES LAVAGETT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GEORGIA SANTANIELLO ABEJON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IVETE NOBUE KANEKO TEIX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ACQUES FELIPE IATCHUK VIEIRA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OYCE CARVALHO DA SILV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ULIO CESAR DE SOUS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ULIO CEZAR DE BARROS ALVES DE PONT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LARA QUADROS DE MEL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COS LIUDY OGAW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COS SILVA RAFAEL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ADRIANA RODRIGUES DA SILVA TOG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DA CONCEICAO CAMPELLO DE SOUZA GALLI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DE LOURDES FERNANDE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SA ANTONI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IRNA SCHNEIDER BRAZIOLLI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NIVEA APARECIDA ALVES MARTINS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ODIRLEY DIEGO 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AMELA BORGES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AULA HELOISA FURTADO SABATE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COELHO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CRUZ BARBOSA DA SIL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MOLLEDO FORTES LEI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EGIANE HONORIA SOUS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OGERIO TANAN TORRE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OSANA FRIESS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AMELA APARECIDA DA COST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ATIANE OLIVEIRA TE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HAIS HELENA BORGES CRESP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IAGO FERNANDO GUEDES DE CARVAL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VALERIA ROBLES FERNANDEZ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WALTIRENE DOS SANTOS TAVARES COSTA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ILTON DOS SANTO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NDRE ALVES DE MOU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NTONIO APARECIDO PEREIRA DA SILV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MILA LUCIANA CABRAL BONILH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RMEN SILVIA DE CAMP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SSIA MARY ITAMO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ELAINE CRISTINA GABRIEL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FLAVIO LUIZ GOMES GODOY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GABRIEL ARRUDA OLIVEIR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GEOVANNE DUARTE CERQU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AS BATISTA DE MOU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ILA DE ALMEIDA SAMPAIO MAGALHA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IMARA APARECIDA TORTORELI CORTIZ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A APARECIDA BALDIM MARTIN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IA CRISTINA FABR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IA HELENA VIDIGAL BARBOSA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PATRICIA BAPTISTA MORENO MARTI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PATRICK DE SOUZA SIL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AFAEL URNHA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AQUEL HERNANDES MELECHC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OSENI BISPO ASSUNCAO FASI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ANDRESA KOLB FIDALGO KARABOLAD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CELSO KEI KAWAMURA</text:p>
          </table:table-cell>
          <table:table-cell office:value-type="string" table:style-name="ce1">
            <text:p>ANALISTA DE ORDENAMENTO TERRITORI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DANIELLE LUZ DO AMARAL BASTOS PEROB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FERNANDA VAZ MEIREL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ISABELA GOBBA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JOSE MARIA GALVAO JULIO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PATRICIA SANCHEZ RIATO LOURENC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RENATO SOARE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SORAIA TAVARES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TAMIRES MARIANA DE OLIVEIRA TAMANI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WENDELL ZAMONER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ARIANE DONATA DE CAMARGO OLIVEIRA MARCUCC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CLAUDIA DAEMON DE ARRU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LUIZ FERNANDO NUNO MALVEZI PEDRO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ARCO AURELIO THIELMANN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ARINA DEODATO BAR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ICHEL GUERRA CAMP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REGINA MARIA ALMEID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SILVIA RAMOS BARBOS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BRUNA ALVES CAPOAN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FELLIPE PASTORE DE SANTAN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GABRIELA DEFILIPPI AUD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SANDRA REGINA FLACH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ADEMIR DE ASSIS CANDID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ANDRE GIANNON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DENISE MOREIRA CAN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ELTON LISBOA DE BRIT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FABIO KNEIPP BARBUY WILHELM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GUILHERMUS RUIV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JULIANA RIBEIRO LONGANEZI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LAYLA DOS SANTOS CARVALH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ARCELO EIDI YOSHI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ARIA LETICIA BASS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ILENA FERREIRA STEFFE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QUEICO HOND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ROSELI APARECIDA BARROS CIPRIAN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WANDERLEY RODRIGU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CLAUDIA XAVIER ALCOFORAD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GABRIELA MENDONC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IZILDA MARA FIORI FERNANDEZ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LUCIANA SATIKO TAKAESU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LUISA MARIA HORTA MAI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MILENA SATIE SHIKAS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PEDRO PARELLA LOURENCO DE AZEVED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RICARDO OSHIM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THIAGO BRAGA LAGONEGR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ANDRE GIMENEZ BUTKERAITI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MARCOS ROBERTO WALDE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MARCUS LOPES MIYA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CAROLINA MASCHIO SEMIM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ERIK GIORGETTI BATI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FABIO CORSI FERRA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FABIO RENAN DIA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HELIO FREITAS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JOSE GERALDO CORREA ALV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JOYCE OLIV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KATHERINE PEREZ SANCHES BARB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LEANDRA CAPELA CELEST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RAMATIS ROSA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ARITA TOBIAS DE ANDRADE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ATIE ARIMOTO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ILVIA REGINA FERREIRA LEITE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THAYNA ISABELLE DA SILVA S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TONI OGURA TASS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VIVIANE STANKEVICIUS URIOS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CLARICE MIEKO ISHIZAK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CRISTIANE RIBEIRO DE MELLO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GABRIELA PEIXOTO DE MEL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KATIA LUZIA PEREIRA DE ALMEIDA HERRER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KATLEEN MAYUMI MINOD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POLLYANNA SJOBON VER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RENATA CRISTINA ALVES CARDOS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ROSANE RODRIGUES WANDERLEY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EDYLENE FANTATO SILVA FREIT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ESTER SZNAJDER KUTNE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IDELY BORGH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LUIS EDUARDO MARANHA DE SOUS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MARIANA ARAUJO ROGGER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RAPHAEL MENDES CARDOS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ROSELI GUEDES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SANDRA MARIA COELHO CRUZ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TATIANA ROMANO DE CAMP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VALDETE KANAGUSKO ITIKAW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LEXANDRE MIKIO TAKAK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MILCAR MAIOLI RIBEIRO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NDRE LUIZ DE OLIVEIRA MOSEL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PARECIDA CONCEICAO BERNARD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BEATRIZ POLIZEL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CARLA APARECIDA TELES LEITE JIORDA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CAROLINA MOTERANI PAZIA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EDEN MARCONI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FRANCISCO JUVENCIO DA SILV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GIOVANA FERREIRA CALEF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JOSE RICARDO PAOLIELLO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MARLENE PERILLO DE MORAES NONAT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NATHALIA BRITTO KUTOM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RAFAELA DA CUNHA PAUL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TALITA DELGROSSI BARR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VINICIUS DA SILVA CORRE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WILSON ROBERTO DOS SANTOS JUNIOR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RTHUR MARTINS TIVERO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CRISTONALDO QUINTEL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DANIELLA ROMANI VIDAL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FELIPE CORRE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USTAVO KATSURAYAMA ABREU MATSUZAK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HENRIQUE DE SOUZA SANTOS DO NASCIMENTO SEN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EILA SOUZA PETRI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IS OTAVIO DOS SANTOS GUER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CELO AKIRA NAKAJIM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RENALDO SILVA DE MOU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TATYANA PORTO DE ASSIS VICICONTE RAMALHO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PARECIDA MARIA MARTINS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UILHERME YUDI HAYAKAW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JESSICA OLIVEIRA D ELI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KATRIN ABDALLAH MENDONC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KIMIAKI OZAK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IVIA TROMBINI DELLA VITTORI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CIANA BERTOLINI BEZER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A REGINA BRAGA LAGONEG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ANA MAZZARIELLO DAMAN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LIA PEDROSO LUCC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RODRIGO CARVALHO LOPES DE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SAMUEL MARCAL DE OLIVEIR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SIBELE DE FATIMA MORAES SILVA DELANIEZE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AROLINA BAPTISTA SUZUKI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ECILIA UNGARETTI JESU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LAUDIA EMILIA DAVID HERNAND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GUILHERME PINHO ONCKE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JANE ROSA DE SANTAN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LUCY MAYUMI YAMAMOTO MIYAMOT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LUDYMILA HERRERO SINKU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MARILIA HAMAD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NEUZA FRANCISCA OLIV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REGINALDO APARECIDO GOZZ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SUSANI STEFAN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TANIA APARECIDA DA SILVA FER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NA CRISTINA PEREIRA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STRID HARUMI BUEN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BETHANIA GONCALVES DE SOUZ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CECILIA DE ALMEIDA MARQU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DANIELA SALGUEIRO COELHO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ABRIELLA RODRIGUES DANTAS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IRIS PRICILLA RIBEIRO DE ABREU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IS FERNANDO CA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TA CRISTINA DA SILVA NASCIMENTO</text:p>
          </table:table-cell>
          <table:table-cell office:value-type="string" table:style-name="ce1">
            <text:p>ASSISTENTE DE SAUDE <text:s/>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PATRICIA COTRIN DE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VANESSA RIBEIRO BATISTA DA CRU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WALTER TAKASHI YOSHI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ADRIANO MANZANO CANIE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ANA CRISTINA PASSARELLI FERR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CARINE DE SOUSA CARNEI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CRISTIANE DA SILVA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DEIVYD ARAUJO DA SILVA BARBO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GERALDO APARECIDO SOARES DOS SANT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IZABEL BORGES FERR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JOAO THADEU ALVES DE SOUZ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JULIANA DOS SANTOS VI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LARISSA CASTRO DE SANTANA CARNEIR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MAYARA CALDAS CAVALHEIR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PAULA CRISTINA RIBEIRO REI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PAULO YASSUO HIRAT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RACHEL DE PAULA FERR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RITA DE CASSIA GOUVEIA JACOME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ADRIANO VITOR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ANTONIO RODRIGUES COSTA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DEBORA RODRIGUES DOS SANTO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FERNANDA TOLEDO DE MESQUI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ISABELA CORREIA DE QUEIRO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JOSE MANUEL FERREIRA CORREI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LUIS FERNANDO LESS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LUIS FERNANDO VANALE OTE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GALY VICENT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RCIA MARIA POLICASTRO PESSO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RCOS ANTONIO PINHEIR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AFAEL SCHENER BARBO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OBERTA PESTANA RIBEIRO GARCI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OBERTO ANGEL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SARA CAROLINE LOPES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SILVIO TADEU VUO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EXEI ILIA OVCHINNIKOV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INE CESARIO PIOVEZAN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ONIR RAMOS DOS SANT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FRANCISCO MIGUEL MATURANO SANTORO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GERALDO UCILO BORGHI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LEONARDO REIS CORREI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ORNELINO JOSE CARDOSO LOPE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AN TEIXEIRA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ATO PEDROSO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E BUTKERAITI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OBSON ROVERLEI SANCHE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WILIAN SOUZA PEREIR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ALVARO AFFONSO DANTAS DE CARVALH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ANTONIO LOPES DA FONSECA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CARLOS RODRIGUES DIA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CRISTIANE MATOSO INACI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DIEGO TEIXEIR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ELIDA DE FRANCO ARRU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GABRIEL DO NASCIMENTO RIBEI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JOBSON GOMES DE ALENCAR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MARCAL MASSATOSHI TAKE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RAFAEL FLORENTIN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ROSSANA ANDRADE MOR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SONIA DE ARAUJO RICCIARDI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ALEX SANDRO FERREIRA MARTIN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AMANDA MOUTINHO NUNES MARCON PIR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BEATRIZ BORGES GONCALVES ROSTEY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CLEUSA MARIA SANTAN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EDMAR MARIN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FERNANDO PERPETUO COST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IVENS FERREIRA FERNAND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JULIANA FENDE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LUIZ CARLOS FLOSI JUNIOR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PAULO HENRIQUE SANTANA DE MEL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RAUL ALEIXO FERNAND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TANIA REGINA LANZA CARDOS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THIAGO ARAUJO VANNUZI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VEBERT MARCELO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WELLINGTON CAETANO SILVA DE PAUL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ALEXIA KAORI MATUBA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DANIEL VASCONCELOS FADLALAH BARREIR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ELIANE MENEZES ALVES DE ABREU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GIULIANO SALVATORE FIUSA MAGNELL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MARIANA COSTA PANSER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MELINA FURUTA KUROI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RALPH SOUSA DE MAT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ANITA MITUE TANAKA SA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ARTHUR ANDRE COSTA DE FREITA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DANIELLA OLI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ABIO KNEESE FLAK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ELIPE DOS SANTOS CAPRA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ERNANDO ORBEA MAGG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HELENA SERTORIO SENI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NELSON AUGUSTO RAMALH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RENAN MOREIRA GOMES</text:p>
          </table:table-cell>
          <table:table-cell office:value-type="string" table:style-name="ce1">
            <text:p>DIRET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SONIA APARECIDA GOM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YVES DANILLO BOCUTT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A CRISTINA GIERON FONSEC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A PAULA MAIA BORLENGH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TONIO CORREIA DA FONSEC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RIOVALDO VITI SANCHEZ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EGO JOSE OLIVEIRA DE S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EGO LUCIANO DA SILVA FARI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RCEU GOLINO JUNIO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ULCE VASCONCELLOS DE ANDRADE E SILV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ELIDA MIWA UE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SONIA APARECIDA TAVARES FER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THAMIRES LIM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ALEXIANO LUIZ TADEU PINHO LIN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ANALICE BARBOSA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EDIVALDO MARTINS DOMICIAN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FABIO PEDRO BAE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FRANCISCO DE ASSIS NUNES CUB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LILIAN LIE OKAMOTO YATAB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MAURO RAMON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MELISSA GONCALVES ABREU DE MENDONC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RODRIGO PEREIRA D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ADEMAR KAZUMI SHIMABUKUR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CAROLINA HARUMI KURASH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EDUARDO MASANARES DE ARAUJ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FABIO GIMENE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FERNANDO RANCANO FERNANDE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MARCELLO DE BARROS RICARD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MARLY KIATAK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ROSIMEIRE MARIA CANDIDA SOAR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DALBERTO DE OLIVEIRA DE JESU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NDERSON FERREIRA DE ANDRADE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NTONIA CANDIDO DE SOUZ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UCELIA BOMFIM DA CRUZ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DANIEL SEVE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FERNANDO AUGUSTO OLIVEIRA ROSSIGNOLL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JULIO CESAR APARECIDO GOM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LELIA BATISTA 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CELO ANTONIO ZARAGOZA ARC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CELO EDUARDO CARRETE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GARETE ROCHA PANTALEAO DE PAUL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IA APARECID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IANA ESTEVES MEDEIR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YROM GUILHERME SILVA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NANCI DE FATIMA DO NASCIMEN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PEDRO LANG AUGUSTI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RAQUEL DA SILVA LUIZ SANTO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THAIS PORTO FRAN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THALIA ROCH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VANDERLEY SILVA PEREIRA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WAGNER NASCIMENTO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ZELIA BOMFIM DA CRUZ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ADILSON MARCELINO GONCALVE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DANIEL FERNANDES DE ABREU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ERICO COELHO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MARIA JOSE GONCALVES PE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NATALIA ROVERI ADOMAITI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PATRICIA TIEMI TOMOTA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RAFAEL ALMEIDA MAGALHA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SIDNEI DE OLIVEIRA FRAG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ANTONIO CARLOS ZAMAR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CLAUDIO APARECIDO RODRIGU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GABRIELA GALVAO DE FRANC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JOAO CARLOS SEVERIANO DA SILVA</text:p>
          </table:table-cell>
          <table:table-cell office:value-type="string" table:style-name="ce1">
            <text:p>ASSISTENTE DE SAUDE <text:s/>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KARLA FRAGOSO PINT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MARIA DE LURDES DUARTE SILV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PAULO ROGERIO BALBINO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REGINA MARIA VILEL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RICARDO SANTOS DE OLIV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SILAS FERREIRA DIA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CARLOS ALBERTO JORGE ROS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ELISABETE DA SILVA SANT CROX DOS SANT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AO CAN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RGE FERNANDO FELISBERT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SE FRANCA DE LIM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KEITHE PAULA POSPISCHEK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CAROLINA DE ABREU DIAS COS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FERNANDA PASSOS VIEIR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FRANCINALDO DA SILVA RODRIGU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GIOVANNA DE AQUINO LINIC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JULIA ALVES CUSTODI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LAIS FERNANDES FARI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MARIANA DE OLIVEIR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SAMARA COELHO CRUZ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VALMIR JONAS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WAGNER VIDAL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CRISTIANE MARI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DANIEL GOMES RIBEI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DIONARIA THIMOTEO DE LIM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HUGO TERYUKI TAKA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MARIANA CAMPOS DIA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MATHEUS DE OLIVEIRA CARM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PEDRO JORGE SANTOS DA SILVEIR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ROBERTO APARECIDO DUARTE JUNIOR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DILSON GOMES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NA TAFFARI FERREIRA DA CO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NNY CAROLINY ANDRADE SA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RTUR MASSINELLI DUART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BRUNA OLIVEIRA DOMING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CLAUDIA MARIA COSTA DE ARRUD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ELAINE CRISTINA VENANCI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INGRID JESUS CO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JULIANA OLIVEIRA DE CARVALH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KESIA AVELINO DIA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EONA MOLAI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ETICIA REGINA DA SILVA PAI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UCIANA DE SA RONCA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RIANA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RLY BRAGA ROTUNDO AMAT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YARA MIRELLE ALVES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ROBERTO KOJI MOMOS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NDRA NADIA PRICERT RETTORE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NDRA REGINA BRANDA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RA GUEDES FERRA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IMONE APARECIDA BETTUZZ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TEREZINHA DE JESUS FERNANDES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THATIANE SANTOS EVANGELI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ERA CRISTINA MATTOS AULICIN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ICTOR HUGO BRAS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IVIANE TORRES VALENTIM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YARA SOUZ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ALESSANDRO TRUGILO JURAD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ANGELICA MARIA RAMOS DOMING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CESAR MACIEL RIBEIR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DIEGO MOLINA PACHE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GUILHERME DE OLIVEIRA SOUZ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LUCAS ALVES FERREIRA FILH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SANDRA CRISTINA RODRIGUES PRADA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VANESSA CONDE CARVALH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VITO PANICCI NET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ALICE OLIVEIRA BENEDETTI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AYMAR MENDES SOAR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ELENICE DE SANT ANA VI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FRANCISCO ANTONIO DE AQUINO VI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FRANCISCO DE ASSIS SANTAN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JOSE LUIZ INACI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LIGIA DOS SANTOS LIM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MARCELO ALV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NORIYUKI KUBOYAMA</text:p>
          </table:table-cell>
          <table:table-cell office:value-type="string" table:style-name="ce1">
            <text:p>ASSISTENTE TECNIC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PEDRO PORCINIO DE ANDRADE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AQUEL MIRANDA DO NASCIMEN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ICARDO PEDRO SIMOES NAZARIAN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ONALDO SANTOS PINH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SANDRA BERNARD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SILVIA VASCONCELLOS ROCH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ANDRELINA MARTINS BEDO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ANTONIO HELIO RODRIGUES DE SOUZ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FABIANO SILVA DE OLIVEIR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GISELE ALVES MESQUI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JONATHAN D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AMILA AYRA MOR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AROLINE KROBATH LUZ PE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LAYTON ERIK TEIX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FERNANDO HENRIQUE GASPERI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GIOVANNA ESTEVAM SAQUIETT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JOAO PEDRO BRANCO FRAZ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MATEUS DE SOUSA PAIX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MIRIAM DE CARVALH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PAMELA ESCOLASTICO RODRIGU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PATRICIA MARTINOJA PEREIR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RAUL SILVA SOUZ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ROBERTA ANJOLETTO BARTAQUIN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YURI VALERIO DE SOUS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GUSTAVO ROGERIO DE LUCC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LUIS OCTAVIO DA SILV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MARCIA PETRON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RODRIGO MENEGUCCI SALVADOR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VINICIUS LUZ DE LIM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FLAVIA TALIBERTI PERETT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LETICIA SOARES HONORI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LUCIANA CHAKARIAN KUA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MARIA STELLA CARDEAL DE OLIVEIR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ROSANA YAMAGU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ADRIANA JARDIM GOUVEI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CAMILLA DO VALE FREIT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DENISE GONCALVES LIMA MALHEI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GUILHERME ISERI DE BRIT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JULIANA MENDES PRA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AUREA PEIXOTO ZAPLETAL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CARLOS EDUARDO SILVERIO BARBOS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 LUTFI KHOURY PORTELLA TALARIC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 PAULO BOTECCHIA RAGU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LA LUCAS RICHARDS BRONZO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ELLEN AGUIAR COS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FILIPE CARRARA RODRIGU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GUILHERME HENRIQUE FATORELLI DEL ARC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ANAINA PACHECO CORTINOV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OSE MARINHO NERY DA SILVA JUNIO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ULIANA SOUZA SANT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LEANDRO DELLA CROCH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LISANDRO FRIGERI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ELO NOVAES BARACAS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IO CORREA SOAR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O ANTONIO BALDON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YSI YUMI SANTOS IA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ONIQUE SEGATELLI CARRETEIRO RICO CARUS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PRISCILA DA COSTA SIMON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ROGERIO ALVE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TANIA CINQUI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VIVIAN KLUMPP CORTEZ DE BAR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ALESSANDRA WATANABE ALVES DE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DANIEL FIGUEIRA DE MELLO PAULINO DA COS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DENISE MIE OKABAYASHI UEN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KLAUSER NASCIMENTO BARBO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LUCIANA FERNANDA BUENO ALVES DE MOU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ROBERTA BERTIN ABUD BORGES QUEIRO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ALINE CANNATARO DE FIGUEIRED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ANA LUCIA DE LIMA FIOROT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ELISA SAYAKA IT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JANAINA BEL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JESSICA GENARO FA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LARISSA CUNHA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MARIANA YAMAMOTO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ANDREI JOSE VACZ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DENISE DE CAMPOS BITTENCOURT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GUSTAVO ANELLO CAMP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LUIZ AUGUSTO LIMA DE OLIVEIR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PEDRO KIYOSHI CAMARGO NAKAMU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SANDRA REGINA PAULINO OKUMURA</text:p>
          </table:table-cell>
          <table:table-cell office:value-type="string" table:style-name="ce1">
            <text:p>ANALISTA (NQ)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DANILO MIZUT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ELAINE DO CARMO BUENO PEREIRA DIA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ITALO RIB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LUIZ FERNANDO DE MORAES VECCHIA</text:p>
          </table:table-cell>
          <table:table-cell office:value-type="string" table:style-name="ce1">
            <text:p>ANALISTA (NQ)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MARCIO DE OLIVEIRA SOAR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ROSEMEIRE DE ALMEID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FABIO DA COSTA BONFIM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FABIO SINAI GUIMARAES SILV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JULIANA COLLI MUNHOZ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MARCOS TOYOTOSHI MAEDA</text:p>
          </table:table-cell>
          <table:table-cell office:value-type="string" table:style-name="ce1">
            <text:p>ANALISTA PLANEJAMENTO DESENV ORGANIZACION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PATRICIA MARRA SEPE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TIAGO ANDRADE REGUEIR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LEXANDRE LINS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MANDA MENDES DE SOU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NA JULIA DOMINGUES DAS NEVES BRANDA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CAIO CESAR KOJO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LEILA DE LACERDA PANKOSK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LUCIANA PASCARELLI SANT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RONALDO KOCINA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GIULIA AIKAWA DA SILVEIRA ANDRADE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LAIS BONI VALIERI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LARA CAVALCANTI RIBEIRO DE FIGUEIRED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PRISCILA ARAKAWA ROS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STEFFANO ESTEVES DE VASCONCEL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AMERICO AUGUSTO LUNARDELL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BRUNO VINICIUS DA SILVA NOGU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FELIPE HAHN E QUEIROZ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FERNANDO PINTO DE ARAUJO</text:p>
          </table:table-cell>
          <table:table-cell office:value-type="string" table:style-name="ce1">
            <text:p>ANALISTA PLANEJAMENTO DESENV ORGANIZACION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HELIANA LOMBARDI ARTIGIA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KATHLEEN MARIA HORACIO SOAR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RAFAELA LA SPINA RODRIG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RAQUEL ARAUJO DE JESUS PONT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SIDONIO PACHECO ALV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TATIANE MARIA TIBURCI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 E INFORMACOES TERRITORIAIS</text:p>
          </table:table-cell>
          <table:table-cell office:value-type="string" table:style-name="ce1">
            <text:p>VITOR GODINHO CORREA DOS SANT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VISTORIA E FISCALIZACAO</text:p>
          </table:table-cell>
          <table:table-cell office:value-type="string" table:style-name="ce1">
            <text:p>JOSE GUILHERME CAETANO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VISTORIA E FISCALIZACAO</text:p>
          </table:table-cell>
          <table:table-cell office:value-type="string" table:style-name="ce1">
            <text:p>MAIARA DOS SANTOS DIA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DOCUMENTAL</text:p>
          </table:table-cell>
          <table:table-cell office:value-type="string" table:style-name="ce1">
            <text:p>ROGERIO ESTEVAM PER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HELIO BECHIR WATANAB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JORGE MINORU OIKAWA</text:p>
          </table:table-cell>
          <table:table-cell office:value-type="string" table:style-name="ce1">
            <text:p>ANALISTA DE ORDENAMENTO TERRITORI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ELA CRISTINA DEGANELLO VI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IO SACCHI CORREI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O ANTONIO DO NASCIMENTO SANTOS</text:p>
          </table:table-cell>
          <table:table-cell office:value-type="string" table:style-name="ce1">
            <text:p>ASSISTENTE TECNIC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REGINALDO DE SOUZ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VLADIR BARTALI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YUKIE NISHIZIM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LANEJAMENTO</text:p>
          </table:table-cell>
          <table:table-cell office:value-type="string" table:style-name="ce1">
            <text:p>ROSELI SILVA DE ATAIDE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LANEJAMENTO</text:p>
          </table:table-cell>
          <table:table-cell office:value-type="string" table:style-name="ce1">
            <text:p>TALITA VEIGA CAVALLARI FONSEC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JETOS E FISCALIZACAO</text:p>
          </table:table-cell>
          <table:table-cell office:value-type="string" table:style-name="ce1">
            <text:p>FELIPE NAVARRO PIMENT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ANUTENCAO E CONTROLE</text:p>
          </table:table-cell>
          <table:table-cell office:value-type="string" table:style-name="ce1">
            <text:p>LETICIA LOPES ZUFF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ANUTENCAO E CONTROLE</text:p>
          </table:table-cell>
          <table:table-cell office:value-type="string" table:style-name="ce1">
            <text:p>THAIS MIUKY NAGAT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LFREDO DIAS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A LUIZA BUENO BYR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A PAULA NERIS DE SOUZ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TONIO NORBERTO DE CASTR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TONIO ROGERIO CAVALEI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ARLOS ALBERTO LAGONEGR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AROLINE LERRI MAR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LAUDIA REGINA DOS SANTOS BATISTA NOVAI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DANIEL OREFICE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DANIELA HARUMI FUKUNAR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DGARD DA FONSECA SUZANO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DSON ROBERTO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STELA SCUDELHER GOM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FERNANDO SALL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FULVIA MELO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LBERTO FULGENCIO HACHMANN D AGOSTI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OVANNI DE SALV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ULIA ZANGANATT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LAUCIA APARECIDA FARIA FREIT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HARALDO MANOEL CORRE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HE NEM KIM SE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ITALO FUZAR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ANA LOWENTHAL GIAQUIN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RGE HENRIQUE MESQUIT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SE JOAQUIM D ANDREA MATHI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SEPH ABI GHOS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LISA CLAUDIA KAMAL GHOBRIAL MONTEI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LUIZ EDSON DE CASTRO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CELO ARAUJO DE PONT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CIA MARIA DE ARAUJO BORG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IA DE LOURDES BATIST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INA MERUSSI NEI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URO MESS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NEWTON CESAR BOLELL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PAOLA TUCC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ICARDO BUENO VIANN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ODRIGO DO CARM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OQUE VILLANO BIL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UBENS GONCALVES BIAR FILH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SERGIO COMELIS BERTOLI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VALDEMIR MILANEZ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VERA LUCIA DANIEL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WAYNE STEFFE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ZANNO DE CARVALH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ANA CANDIDA DE OLIVEIRA FERR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ANTONIO MATEUS BUZUN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CARLOS THENN DE BARROS FILH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CRISTIANO RICARDO QUINTEL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ERICA SERODIO SIMIONAT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GISELLE FLORES ARROJO PIRES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LUIS FERNANDO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VERA LUCIA DE ASSEMPCAO SANTAN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MARILIA DE FREITAS CAMP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REGINA TAUE WATANAB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YDIAMEN SAUALHA COELHO CAMPEL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ALLINY TELES VINHAS ALV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EDUARDO MORELL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FABIO DI CIOM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NINFA DE SOUZA COSTABIL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ELIANA GONCALVES DA LUZ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HERCILIA CRISTINA DA COSTA MEIRELLES BOLELL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MARIA LUCIA IZAR BOURROUL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ROSANA APARECIDA BEZERRA DA SILVA FAUST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ELAINE FERREIRA DE OLIVEIR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ESTHER FERNANDES GONCALVES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IVAN XAVIER PAPATERRA LIMONG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RODRIGO FELIPE DE SAO PEDRO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number-rows-repeated="10478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_50_0_37__32_-_32__202_nfase1" style:display-name="20% - Ênfase1" style:family="table-cell" style:data-style-name="N0">
      <style:table-cell-properties fo:background-color="#DCE6F1"/>
    </style:style>
    <style:style style:name="_50_0_37__32_-_32__202_nfase2" style:display-name="20% - Ênfase2" style:family="table-cell" style:data-style-name="N0">
      <style:table-cell-properties fo:background-color="#F2DCDB"/>
    </style:style>
    <style:style style:name="_50_0_37__32_-_32__202_nfase3" style:display-name="20% - Ênfase3" style:family="table-cell" style:data-style-name="N0">
      <style:table-cell-properties fo:background-color="#EBF1DE"/>
    </style:style>
    <style:style style:name="_50_0_37__32_-_32__202_nfase4" style:display-name="20% - Ênfase4" style:family="table-cell" style:data-style-name="N0">
      <style:table-cell-properties fo:background-color="#E4DFEC"/>
    </style:style>
    <style:style style:name="_50_0_37__32_-_32__202_nfase5" style:display-name="20% - Ênfase5" style:family="table-cell" style:data-style-name="N0">
      <style:table-cell-properties fo:background-color="#DAEEF3"/>
    </style:style>
    <style:style style:name="_50_0_37__32_-_32__202_nfase6" style:display-name="20% - Ênfase6" style:family="table-cell" style:data-style-name="N0">
      <style:table-cell-properties fo:background-color="#FDE9D9"/>
    </style:style>
    <style:style style:name="_52_0_37__32_-_32__202_nfase1" style:display-name="40% - Ênfase1" style:family="table-cell" style:data-style-name="N0">
      <style:table-cell-properties fo:background-color="#B8CCE4"/>
    </style:style>
    <style:style style:name="_52_0_37__32_-_32__202_nfase2" style:display-name="40% - Ênfase2" style:family="table-cell" style:data-style-name="N0">
      <style:table-cell-properties fo:background-color="#E6B8B7"/>
    </style:style>
    <style:style style:name="_52_0_37__32_-_32__202_nfase3" style:display-name="40% - Ênfase3" style:family="table-cell" style:data-style-name="N0">
      <style:table-cell-properties fo:background-color="#D8E4BC"/>
    </style:style>
    <style:style style:name="_52_0_37__32_-_32__202_nfase4" style:display-name="40% - Ênfase4" style:family="table-cell" style:data-style-name="N0">
      <style:table-cell-properties fo:background-color="#CCC0DA"/>
    </style:style>
    <style:style style:name="_52_0_37__32_-_32__202_nfase5" style:display-name="40% - Ênfase5" style:family="table-cell" style:data-style-name="N0">
      <style:table-cell-properties fo:background-color="#B7DEE8"/>
    </style:style>
    <style:style style:name="_52_0_37__32_-_32__202_nfase6" style:display-name="40% - Ênfase6" style:family="table-cell" style:data-style-name="N0">
      <style:table-cell-properties fo:background-color="#FCD5B4"/>
    </style:style>
    <style:style style:name="_54_0_37__32_-_32__202_nfase1" style:display-name="60% - Ênfase1" style:family="table-cell" style:data-style-name="N0">
      <style:table-cell-properties fo:background-color="#95B3D7"/>
      <style:text-properties fo:color="#FFFFFF"/>
    </style:style>
    <style:style style:name="_54_0_37__32_-_32__202_nfase2" style:display-name="60% - Ênfase2" style:family="table-cell" style:data-style-name="N0">
      <style:table-cell-properties fo:background-color="#DA9694"/>
      <style:text-properties fo:color="#FFFFFF"/>
    </style:style>
    <style:style style:name="_54_0_37__32_-_32__202_nfase3" style:display-name="60% - Ênfase3" style:family="table-cell" style:data-style-name="N0">
      <style:table-cell-properties fo:background-color="#C4D79B"/>
      <style:text-properties fo:color="#FFFFFF"/>
    </style:style>
    <style:style style:name="_54_0_37__32_-_32__202_nfase4" style:display-name="60% - Ênfase4" style:family="table-cell" style:data-style-name="N0">
      <style:table-cell-properties fo:background-color="#B1A0C7"/>
      <style:text-properties fo:color="#FFFFFF"/>
    </style:style>
    <style:style style:name="_54_0_37__32_-_32__202_nfase5" style:display-name="60% - Ênfase5" style:family="table-cell" style:data-style-name="N0">
      <style:table-cell-properties fo:background-color="#92CDDC"/>
      <style:text-properties fo:color="#FFFFFF"/>
    </style:style>
    <style:style style:name="_54_0_37__32_-_32__202_nfase6" style:display-name="60% - Ênfase6" style:family="table-cell" style:data-style-name="N0">
      <style:table-cell-properties fo:background-color="#FABF8F"/>
      <style:text-properties fo:color="#FFFFFF"/>
    </style:style>
    <style:style style:name="Bom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2_nfase1" style:display-name="Ênfase1" style:family="table-cell" style:data-style-name="N0">
      <style:table-cell-properties fo:background-color="#4F81BD"/>
      <style:text-properties fo:color="#FFFFFF"/>
    </style:style>
    <style:style style:name="_202_nfase2" style:display-name="Ênfase2" style:family="table-cell" style:data-style-name="N0">
      <style:table-cell-properties fo:background-color="#C0504D"/>
      <style:text-properties fo:color="#FFFFFF"/>
    </style:style>
    <style:style style:name="_202_nfase3" style:display-name="Ênfase3" style:family="table-cell" style:data-style-name="N0">
      <style:table-cell-properties fo:background-color="#9BBB59"/>
      <style:text-properties fo:color="#FFFFFF"/>
    </style:style>
    <style:style style:name="_202_nfase4" style:display-name="Ênfase4" style:family="table-cell" style:data-style-name="N0">
      <style:table-cell-properties fo:background-color="#8064A2"/>
      <style:text-properties fo:color="#FFFFFF"/>
    </style:style>
    <style:style style:name="_202_nfase5" style:display-name="Ênfase5" style:family="table-cell" style:data-style-name="N0">
      <style:table-cell-properties fo:background-color="#4BACC6"/>
      <style:text-properties fo:color="#FFFFFF"/>
    </style:style>
    <style:style style:name="_202_nfase6" style:display-name="Ênfase6" style:family="table-cell" style:data-style-name="N0">
      <style:table-cell-properties fo:background-color="#F79646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Incorreto" style:family="table-cell" style:data-style-name="N0">
      <style:table-cell-properties fo:background-color="#FFC7CE"/>
      <style:text-properties fo:color="#9C0006"/>
    </style:style>
    <style:style style:name="Neutra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Sa_237_da" style:display-name="Saí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1" style:display-name="Título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1F497D" fo:font-weight="bold" style:font-weight-asian="bold" style:font-weight-complex="bold"/>
    </style:style>
    <style:style style:name="Total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iago Salles Dos Santos</meta:initial-creator>
    <dc:creator>Tiago Salles Dos Santos</dc:creator>
    <meta:creation-date>2026-09-08T14:48:56Z</meta:creation-date>
    <dc:date>2026-09-08T14:48:56Z</dc:date>
  </office:meta>
</office:document-meta>
</file>