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  <manifest:file-entry manifest:full-path="media/image14.png" manifest:media-type="image/png"/>
  <manifest:file-entry manifest:full-path="media/image15.png" manifest:media-type="image/png"/>
  <manifest:file-entry manifest:full-path="media/image16.png" manifest:media-type="image/png"/>
  <manifest:file-entry manifest:full-path="media/image17.png" manifest:media-type="image/png"/>
  <manifest:file-entry manifest:full-path="media/image18.png" manifest:media-type="image/png"/>
  <manifest:file-entry manifest:full-path="media/image19.png" manifest:media-type="image/png"/>
  <manifest:file-entry manifest:full-path="media/image20.png" manifest:media-type="image/png"/>
  <manifest:file-entry manifest:full-path="media/image21.png" manifest:media-type="image/png"/>
  <manifest:file-entry manifest:full-path="media/image22.png" manifest:media-type="image/png"/>
  <manifest:file-entry manifest:full-path="media/image23.png" manifest:media-type="image/png"/>
  <manifest:file-entry manifest:full-path="media/image24.png" manifest:media-type="image/png"/>
  <manifest:file-entry manifest:full-path="media/image25.png" manifest:media-type="image/png"/>
  <manifest:file-entry manifest:full-path="media/image26.png" manifest:media-type="image/png"/>
  <manifest:file-entry manifest:full-path="media/image27.png" manifest:media-type="image/png"/>
  <manifest:file-entry manifest:full-path="media/image28.png" manifest:media-type="image/png"/>
  <manifest:file-entry manifest:full-path="media/image29.png" manifest:media-type="image/png"/>
  <manifest:file-entry manifest:full-path="media/image30.png" manifest:media-type="image/png"/>
  <manifest:file-entry manifest:full-path="media/image31.png" manifest:media-type="image/png"/>
  <manifest:file-entry manifest:full-path="media/image32.png" manifest:media-type="image/png"/>
  <manifest:file-entry manifest:full-path="media/image33.png" manifest:media-type="image/png"/>
  <manifest:file-entry manifest:full-path="media/image34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1"/>
    <style:style style:name="ce4" style:family="table-cell" style:parent-style-name="Default" style:data-style-name="N0">
      <style:table-cell-properties style:vertical-align="automatic"/>
      <style:text-properties fo:color="#000000" style:font-name="Arial" style:font-name-asian="Arial" style:font-name-complex="Arial" fo:font-weight="bold" style:font-weight-asian="bold" style:font-weight-complex="bold"/>
    </style:style>
    <style:style style:name="ce5" style:family="table-cell" style:parent-style-name="Default" style:data-style-name="N1">
      <style:table-cell-properties style:vertical-align="automatic"/>
    </style:style>
    <style:style style:name="ce6" style:family="table-cell" style:parent-style-name="Default" style:data-style-name="N0">
      <style:table-cell-properties style:vertical-align="automatic"/>
    </style:style>
    <style:style style:name="ce7" style:family="table-cell" style:parent-style-name="Default" style:data-style-name="N0">
      <style:text-properties style:text-underline-style="solid" style:text-underline-type="single"/>
    </style:style>
    <style:style style:name="ce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Arial" style:font-name-asian="Arial" style:font-name-complex="Arial"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1.21708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2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37" style:parent-style-name="Graphics">
      <style:graphic-properties draw:fill="none" draw:stroke="none"/>
    </style:style>
    <style:style style:family="graphic" style:name="a38" style:parent-style-name="Graphics">
      <style:graphic-properties draw:fill="none" draw:stroke="none"/>
    </style:style>
    <style:style style:family="graphic" style:name="a39" style:parent-style-name="Graphics">
      <style:graphic-properties draw:fill="none" draw:stroke="none"/>
    </style:style>
    <style:style style:family="graphic" style:name="a20" style:parent-style-name="Graphics">
      <style:graphic-properties draw:fill="none" draw:stroke="none"/>
    </style:style>
    <style:style style:family="graphic" style:name="a21" style:parent-style-name="Graphics">
      <style:graphic-properties draw:fill="none" draw:stroke="none"/>
    </style:style>
    <style:style style:family="graphic" style:name="a22" style:parent-style-name="Graphics">
      <style:graphic-properties draw:fill="none" draw:stroke="none"/>
    </style:style>
    <style:style style:family="graphic" style:name="a23" style:parent-style-name="Graphics">
      <style:graphic-properties draw:fill="none" draw:stroke="none"/>
    </style:style>
    <style:style style:family="graphic" style:name="a24" style:parent-style-name="Graphics">
      <style:graphic-properties draw:fill="none" draw:stroke="none"/>
    </style:style>
    <style:style style:family="graphic" style:name="a25" style:parent-style-name="Graphics">
      <style:graphic-properties draw:fill="none" draw:stroke="none"/>
    </style:style>
    <style:style style:family="graphic" style:name="a26" style:parent-style-name="Graphics">
      <style:graphic-properties draw:fill="none" draw:stroke="none"/>
    </style:style>
    <style:style style:family="graphic" style:name="a27" style:parent-style-name="Graphics">
      <style:graphic-properties draw:fill="none" draw:stroke="none"/>
    </style:style>
    <style:style style:family="graphic" style:name="a28" style:parent-style-name="Graphics">
      <style:graphic-properties draw:fill="none" draw:stroke="none"/>
    </style:style>
    <style:style style:family="graphic" style:name="a29" style:parent-style-name="Graphics">
      <style:graphic-properties draw:fill="none" draw:stroke="none"/>
    </style:style>
    <style:style style:family="graphic" style:name="a10" style:parent-style-name="Graphics">
      <style:graphic-properties draw:fill="none" draw:stroke="none"/>
    </style:style>
    <style:style style:family="graphic" style:name="a11" style:parent-style-name="Graphics">
      <style:graphic-properties draw:fill="none" draw:stroke="solid" svg:stroke-width="0.01042in" svg:stroke-color="#000000" svg:stroke-opacity="100%"/>
    </style:style>
    <style:style style:family="graphic" style:name="a12" style:parent-style-name="Graphics">
      <style:graphic-properties draw:fill="none" draw:stroke="none"/>
    </style:style>
    <style:style style:family="graphic" style:name="a13" style:parent-style-name="Graphics">
      <style:graphic-properties draw:fill="none" draw:stroke="none"/>
    </style:style>
    <style:style style:family="graphic" style:name="a14" style:parent-style-name="Graphics">
      <style:graphic-properties draw:fill="none" draw:stroke="none"/>
    </style:style>
    <style:style style:family="graphic" style:name="a15" style:parent-style-name="Graphics">
      <style:graphic-properties draw:fill="none" draw:stroke="none"/>
    </style:style>
    <style:style style:family="graphic" style:name="a16" style:parent-style-name="Graphics">
      <style:graphic-properties draw:fill="none" draw:stroke="none"/>
    </style:style>
    <style:style style:family="graphic" style:name="a17" style:parent-style-name="Graphics">
      <style:graphic-properties draw:fill="none" draw:stroke="none"/>
    </style:style>
    <style:style style:family="graphic" style:name="a18" style:parent-style-name="Graphics">
      <style:graphic-properties draw:fill="none" draw:stroke="none"/>
    </style:style>
    <style:style style:family="graphic" style:name="a19" style:parent-style-name="Graphics">
      <style:graphic-properties draw:fill="none" draw:stroke="none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  <style:style style:family="graphic" style:name="a40" style:parent-style-name="Graphics">
      <style:graphic-properties draw:fill="none" draw:stroke="none"/>
    </style:style>
    <style:style style:family="graphic" style:name="a3" style:parent-style-name="Graphics">
      <style:graphic-properties draw:fill="none" draw:stroke="none"/>
    </style:style>
    <style:style style:family="graphic" style:name="a41" style:parent-style-name="Graphics">
      <style:graphic-properties draw:fill="none" draw:stroke="none"/>
    </style:style>
    <style:style style:family="graphic" style:name="a4" style:parent-style-name="Graphics">
      <style:graphic-properties draw:fill="none" draw:stroke="none"/>
    </style:style>
    <style:style style:family="graphic" style:name="a42" style:parent-style-name="Graphics">
      <style:graphic-properties draw:fill="none" draw:stroke="none"/>
    </style:style>
    <style:style style:family="graphic" style:name="a5" style:parent-style-name="Graphics">
      <style:graphic-properties draw:fill="none" draw:stroke="none"/>
    </style:style>
    <style:style style:family="graphic" style:name="a43" style:parent-style-name="Graphics">
      <style:graphic-properties draw:fill="none" draw:stroke="none"/>
    </style:style>
    <style:style style:family="graphic" style:name="a6" style:parent-style-name="Graphics">
      <style:graphic-properties draw:fill="none" draw:stroke="none"/>
    </style:style>
    <style:style style:family="graphic" style:name="a7" style:parent-style-name="Graphics">
      <style:graphic-properties draw:fill="none" draw:stroke="none"/>
    </style:style>
    <style:style style:family="graphic" style:name="a8" style:parent-style-name="Graphics">
      <style:graphic-properties draw:fill="none" draw:stroke="none"/>
    </style:style>
    <style:style style:family="graphic" style:name="a9" style:parent-style-name="Graphics">
      <style:graphic-properties draw:fill="none" draw:stroke="none"/>
    </style:style>
    <style:style style:family="graphic" style:name="a30" style:parent-style-name="Graphics">
      <style:graphic-properties draw:fill="none" draw:stroke="none"/>
    </style:style>
    <style:style style:family="graphic" style:name="a31" style:parent-style-name="Graphics">
      <style:graphic-properties draw:fill="none" draw:stroke="none"/>
    </style:style>
    <style:style style:family="graphic" style:name="a32" style:parent-style-name="Graphics">
      <style:graphic-properties draw:fill="none" draw:stroke="none"/>
    </style:style>
    <style:style style:family="graphic" style:name="a33" style:parent-style-name="Graphics">
      <style:graphic-properties draw:fill="none" draw:stroke="none"/>
    </style:style>
    <style:style style:family="graphic" style:name="a34" style:parent-style-name="Graphics">
      <style:graphic-properties draw:fill="none" draw:stroke="none"/>
    </style:style>
    <style:style style:family="graphic" style:name="a35" style:parent-style-name="Graphics">
      <style:graphic-properties draw:fill="none" draw:stroke="none"/>
    </style:style>
    <style:style style:family="graphic" style:name="a36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+(Subprefeitura-Assuntos)-GEO" table:style-name="ta1">
        <table:table-column table:style-name="co1" table:number-columns-repeated="8" table:default-cell-style-name="ce1"/>
        <table:table-column table:style-name="co2" table:default-cell-style-name="ce1"/>
        <table:table-column table:style-name="co1" table:default-cell-style-name="ce1"/>
        <table:table-column table:style-name="co3" table:default-cell-style-name="ce1"/>
        <table:table-column table:style-name="co1" table:number-columns-repeated="16373" table:default-cell-style-name="ce1"/>
        <table:table-row table:style-name="ro1">
          <table:table-cell office:value-type="string" table:style-name="ce4">
            <text:p>Controladoria Geral do Município - Ouvidoria Geral</text:p>
          </table:table-cell>
          <table:table-cell table:number-columns-repeated="2" table:style-name="ce5"/>
          <table:table-cell table:number-columns-repeated="8" table:style-name="ce6"/>
          <table:table-cell table:number-columns-repeated="4" table:style-name="ce2"/>
          <table:table-cell office:value-type="string" table:style-name="ce2">
            <text:p><text:s/></text:p>
          </table:table-cell>
          <table:table-cell office:value-type="string" table:style-name="ce2">
            <text:p><text:s/></text:p>
          </table:table-cell>
          <table:table-cell office:value-type="string" table:style-name="ce2">
            <text:p><text:s/></text:p>
          </table:table-cell>
          <table:table-cell table:number-columns-repeated="16366" table:style-name="ce2"/>
        </table:table-row>
        <table:table-row table:style-name="ro1">
          <table:table-cell office:value-type="string" table:style-name="ce4">
            <text:p>SIGRC - Sistema Integrado de Gerenciamento e Relacionamento com o Cidadão</text:p>
          </table:table-cell>
          <table:table-cell table:number-columns-repeated="2" table:style-name="ce5"/>
          <table:table-cell table:number-columns-repeated="7" table:style-name="ce6"/>
          <table:table-cell office:value-type="string" table:style-name="ce6">
            <text:p><text:s/></text:p>
          </table:table-cell>
          <table:table-cell table:number-columns-repeated="4" table:style-name="ce2"/>
          <table:table-cell office:value-type="string" table:style-name="ce2">
            <text:p><text:s/></text:p>
          </table:table-cell>
          <table:table-cell table:number-columns-repeated="16368" table:style-name="ce2"/>
        </table:table-row>
        <table:table-row table:style-name="ro2">
          <table:table-cell table:style-name="ce4"/>
          <table:table-cell table:number-columns-repeated="2" table:style-name="ce5"/>
          <table:table-cell table:number-columns-repeated="8" table:style-name="ce6"/>
          <table:table-cell table:number-columns-repeated="16373" table:style-name="ce2"/>
        </table:table-row>
        <table:table-row table:style-name="ro3">
          <table:table-cell office:value-type="string" table:number-columns-spanned="16" table:number-rows-spanned="1" table:style-name="ce8">
            <text:p>Georreferenciamento das 10 Subprefeituras mais demandadas em JUL/26 e os assuntos mais demandados em cada uma das subprefeituras</text:p>
            <draw:frame draw:z-index="1" draw:id="id0" draw:style-name="a0" draw:name="Imagem 1" svg:x="0.03125in" svg:y="0.19792in" svg:width="11.05208in" svg:height="6.3654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15"/>
          <table:table-cell table:number-columns-repeated="16368" table:style-name="ce2"/>
        </table:table-row>
        <table:table-row table:style-name="ro1">
          <table:table-cell table:style-name="ce2"/>
          <table:table-cell table:number-columns-repeated="2" table:style-name="ce3"/>
          <table:table-cell table:number-columns-repeated="16381" table:style-name="ce2"/>
        </table:table-row>
        <table:table-row table:number-rows-repeated="24" table:style-name="ro1">
          <table:table-cell table:number-columns-repeated="16384" table:style-name="ce2"/>
        </table:table-row>
        <table:table-row table:style-name="ro1">
          <table:table-cell table:number-columns-spanned="16" table:number-rows-spanned="1" table:style-name="ce9"/>
          <table:covered-table-cell table:number-columns-repeated="15"/>
          <table:table-cell table:number-columns-repeated="16368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style-name="ce1">
            <draw:frame draw:z-index="2" draw:id="id1" draw:style-name="a1" draw:name="Imagem 13" svg:x="0.03125in" svg:y="0.10417in" svg:width="5.52715in" svg:height="3.16694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1">
            <draw:frame draw:z-index="3" draw:id="id2" draw:style-name="a2" draw:name="Imagem 14" svg:x="0.21875in" svg:y="0.10417in" svg:width="5.52715in" svg:height="3.1669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1">
            <draw:frame draw:z-index="4" draw:id="id3" draw:style-name="a3" draw:name="Imagem 2" svg:x="0.03125in" svg:y="0.13542in" svg:width="5.52715in" svg:height="3.16027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1">
            <draw:frame draw:z-index="5" draw:id="id4" draw:style-name="a4" draw:name="Imagem 17" svg:x="0.21875in" svg:y="0.13542in" svg:width="5.5309in" svg:height="3.16027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1">
            <draw:frame draw:z-index="6" draw:id="id5" draw:style-name="a5" draw:name="Imagem 5" svg:x="0.03125in" svg:y="0.15625in" svg:width="5.52715in" svg:height="3.16027in" style:rel-width="scale" style:rel-height="scale">
              <draw:image xlink:href="media/image6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1">
            <draw:frame draw:z-index="7" draw:id="id6" draw:style-name="a6" draw:name="Imagem 6" svg:x="0.21875in" svg:y="0.15625in" svg:width="5.5309in" svg:height="3.16027in" style:rel-width="scale" style:rel-height="scale">
              <draw:image xlink:href="media/image7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0" table:style-name="ro1">
          <table:table-cell table:number-columns-repeated="16384"/>
        </table:table-row>
        <table:table-row table:style-name="ro1">
          <table:table-cell table:number-columns-repeated="6"/>
          <table:table-cell table:style-name="ce7"/>
          <table:table-cell table:number-columns-repeated="16377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style-name="ce1">
            <draw:frame draw:z-index="8" draw:id="id7" draw:style-name="a7" draw:name="Imagem 8" svg:x="0.03125in" svg:y="0.17708in" svg:width="5.52715in" svg:height="3.16027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1">
            <draw:frame draw:z-index="9" draw:id="id8" draw:style-name="a8" draw:name="Imagem 10" svg:x="0.21875in" svg:y="0.17708in" svg:width="5.52715in" svg:height="3.16027in" style:rel-width="scale" style:rel-height="scale">
              <draw:image xlink:href="media/image9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1">
            <draw:frame draw:z-index="10" draw:id="id9" draw:style-name="a9" draw:name="Imagem 12" svg:x="0.03125in" svg:y="0.19792in" svg:width="5.52715in" svg:height="3.16027in" style:rel-width="scale" style:rel-height="scale">
              <draw:image xlink:href="media/image10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1">
            <draw:frame draw:z-index="11" draw:id="id10" draw:style-name="a10" draw:name="Imagem 15" svg:x="0.21875in" svg:y="0.19792in" svg:width="5.52715in" svg:height="3.16027in" style:rel-width="scale" style:rel-height="scale">
              <draw:image xlink:href="media/image11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048482" table:style-name="ro1">
          <table:table-cell table:number-columns-repeated="16384"/>
        </table:table-row>
      </table:table>
      <table:table table:name="Subprefeituras-Assuntos-GEO" table:style-name="ta1">
        <table:table-column table:style-name="co1" table:number-columns-repeated="8" table:default-cell-style-name="ce2"/>
        <table:table-column table:style-name="co2" table:default-cell-style-name="ce2"/>
        <table:table-column table:style-name="co1" table:default-cell-style-name="ce2"/>
        <table:table-column table:style-name="co3" table:default-cell-style-name="ce2"/>
        <table:table-column table:style-name="co1" table:number-columns-repeated="16373" table:default-cell-style-name="ce2"/>
        <table:table-row table:style-name="ro1">
          <table:table-cell office:value-type="string" table:style-name="ce4">
            <text:p>Controladoria Geral do Município - Ouvidoria Geral</text:p>
          </table:table-cell>
          <table:table-cell table:number-columns-repeated="2" table:style-name="ce5"/>
          <table:table-cell table:number-columns-repeated="8" table:style-name="ce6"/>
          <table:table-cell table:number-columns-repeated="16373" table:style-name="ce2"/>
        </table:table-row>
        <table:table-row table:style-name="ro1">
          <table:table-cell office:value-type="string" table:number-columns-spanned="18" table:number-rows-spanned="1" table:style-name="ce10">
            <text:p>SIGRC - Sistema Integrado de Gerenciamento e Relacionamento com o Cidadão</text:p>
          </table:table-cell>
          <table:covered-table-cell table:number-columns-repeated="17"/>
          <table:table-cell table:number-columns-repeated="16366"/>
        </table:table-row>
        <table:table-row table:style-name="ro2">
          <table:table-cell table:style-name="ce4"/>
          <table:table-cell table:number-columns-repeated="2" table:style-name="ce5"/>
          <table:table-cell table:number-columns-repeated="8" table:style-name="ce6"/>
          <table:table-cell table:number-columns-repeated="16373" table:style-name="ce2"/>
        </table:table-row>
        <table:table-row table:style-name="ro3">
          <table:table-cell office:value-type="string" table:number-columns-spanned="16" table:number-rows-spanned="1" table:style-name="ce8">
            <text:p>Georreferenciamento das Subprefeituras em JUL/26 e os assuntos mais demandados em cada uma das subprefeituras</text:p>
            <draw:frame draw:z-index="1" draw:id="id11" draw:style-name="a11" draw:name="Imagem 1" svg:x="0in" svg:y="0.25608in" svg:width="11.0625in" svg:height="6.5232in" style:rel-width="scale" style:rel-height="scale">
              <draw:image xlink:href="media/image12.png" xlink:type="simple" xlink:show="embed" xlink:actuate="onLoad"/>
              <svg:title/>
              <svg:desc/>
            </draw:frame>
          </table:table-cell>
          <table:covered-table-cell table:number-columns-repeated="15"/>
          <table:table-cell table:number-columns-repeated="16368" table:style-name="ce2"/>
        </table:table-row>
        <table:table-row table:style-name="ro1">
          <table:table-cell table:style-name="ce2"/>
          <table:table-cell table:number-columns-repeated="2" table:style-name="ce3"/>
          <table:table-cell table:number-columns-repeated="16381" table:style-name="ce2"/>
        </table:table-row>
        <table:table-row table:number-rows-repeated="29" table:style-name="ro1">
          <table:table-cell table:number-columns-repeated="16384"/>
        </table:table-row>
        <table:table-row table:style-name="ro1">
          <table:table-cell table:style-name="ce2">
            <draw:frame draw:z-index="2" draw:id="id12" draw:style-name="a12" draw:name="Imagem 3" svg:x="0.02083in" svg:y="0.11458in" svg:width="5.52715in" svg:height="3.16694in" style:rel-width="scale" style:rel-height="scale">
              <draw:image xlink:href="media/image13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3" draw:id="id13" draw:style-name="a13" draw:name="Imagem 4" svg:x="0.20833in" svg:y="0.11458in" svg:width="5.52715in" svg:height="3.16694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2">
            <draw:frame draw:z-index="4" draw:id="id14" draw:style-name="a14" draw:name="Imagem 5" svg:x="0.02083in" svg:y="0.14583in" svg:width="5.52715in" svg:height="3.16027in" style:rel-width="scale" style:rel-height="scale">
              <draw:image xlink:href="media/image14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5" draw:id="id15" draw:style-name="a15" draw:name="Imagem 6" svg:x="0.20833in" svg:y="0.14583in" svg:width="5.52715in" svg:height="3.16027in" style:rel-width="scale" style:rel-height="scale">
              <draw:image xlink:href="media/image8.png" xlink:type="simple" xlink:show="embed" xlink:actuate="onLoad"/>
              <svg:title/>
              <svg:desc/>
            </draw:frame>
          </table:table-cell>
          <table:table-cell table:number-columns-repeated="11"/>
          <table:table-cell table:number-columns-repeated="16364" table:style-name="ce2"/>
        </table:table-row>
        <table:table-row table:number-rows-repeated="8" table:style-name="ro1">
          <table:table-cell table:number-columns-repeated="16384"/>
        </table:table-row>
        <table:table-row table:style-name="ro1">
          <table:table-cell table:number-columns-repeated="20"/>
          <table:table-cell office:value-type="string" table:style-name="ce2">
            <text:p><text:s text:c="6"/></text:p>
          </table:table-cell>
          <table:table-cell table:number-columns-repeated="16363"/>
        </table:table-row>
        <table:table-row table:number-rows-repeated="5" table:style-name="ro1">
          <table:table-cell table:number-columns-repeated="16384"/>
        </table:table-row>
        <table:table-row table:style-name="ro1">
          <table:table-cell table:style-name="ce2">
            <draw:frame draw:z-index="6" draw:id="id16" draw:style-name="a16" draw:name="Imagem 7" svg:x="0.02083in" svg:y="0.16667in" svg:width="5.52715in" svg:height="3.16694in" style:rel-width="scale" style:rel-height="scale">
              <draw:image xlink:href="media/image15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7" draw:id="id17" draw:style-name="a17" draw:name="Imagem 9" svg:x="0.20833in" svg:y="0.16667in" svg:width="5.52715in" svg:height="3.16667in" style:rel-width="scale" style:rel-height="scale">
              <draw:image xlink:href="media/image16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2">
            <draw:frame draw:z-index="8" draw:id="id18" draw:style-name="a18" draw:name="Imagem 10" svg:x="0.03125in" svg:y="0.19792in" svg:width="5.52048in" svg:height="3.16027in" style:rel-width="scale" style:rel-height="scale">
              <draw:image xlink:href="media/image17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9" draw:id="id19" draw:style-name="a19" draw:name="Imagem 11" svg:x="0.20833in" svg:y="0.19792in" svg:width="5.52715in" svg:height="3.15625in" style:rel-width="scale" style:rel-height="scale">
              <draw:image xlink:href="media/image18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5" table:style-name="ro1">
          <table:table-cell table:number-columns-repeated="16384"/>
        </table:table-row>
        <table:table-row table:style-name="ro1">
          <table:table-cell table:style-name="ce2">
            <draw:frame draw:z-index="10" draw:id="id20" draw:style-name="a20" draw:name="Imagem 12" svg:x="0.02083in" svg:y="0.01042in" svg:width="5.52715in" svg:height="3.16694in" style:rel-width="scale" style:rel-height="scale">
              <draw:image xlink:href="media/image19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11" draw:id="id21" draw:style-name="a21" draw:name="Imagem 13" svg:x="0.20833in" svg:y="0.01042in" svg:width="5.52715in" svg:height="3.16694in" style:rel-width="scale" style:rel-height="scale">
              <draw:image xlink:href="media/image20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2">
            <draw:frame draw:z-index="12" draw:id="id22" draw:style-name="a22" draw:name="Imagem 14" svg:x="0.02083in" svg:y="0.04167in" svg:width="5.52715in" svg:height="3.16027in" style:rel-width="scale" style:rel-height="scale">
              <draw:image xlink:href="media/image6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13" draw:id="id23" draw:style-name="a23" draw:name="Imagem 15" svg:x="0.20833in" svg:y="0.04167in" svg:width="5.52715in" svg:height="3.15625in" style:rel-width="scale" style:rel-height="scale">
              <draw:image xlink:href="media/image21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2">
            <draw:frame draw:z-index="14" draw:id="id24" draw:style-name="a24" draw:name="Imagem 16" svg:x="0.02083in" svg:y="0.0625in" svg:width="5.52715in" svg:height="3.16027in" style:rel-width="scale" style:rel-height="scale">
              <draw:image xlink:href="media/image11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15" draw:id="id25" draw:style-name="a25" draw:name="Imagem 17" svg:x="0.20833in" svg:y="0.0625in" svg:width="5.53125in" svg:height="3.16027in" style:rel-width="scale" style:rel-height="scale">
              <draw:image xlink:href="media/image22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2">
            <draw:frame draw:z-index="16" draw:id="id26" draw:style-name="a26" draw:name="Imagem 18" svg:x="0.03125in" svg:y="0.08333in" svg:width="5.52048in" svg:height="3.16694in" style:rel-width="scale" style:rel-height="scale">
              <draw:image xlink:href="media/image23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17" draw:id="id27" draw:style-name="a27" draw:name="Imagem 19" svg:x="0.20833in" svg:y="0.08333in" svg:width="5.52715in" svg:height="3.16667in" style:rel-width="scale" style:rel-height="scale">
              <draw:image xlink:href="media/image24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2">
            <draw:frame draw:z-index="18" draw:id="id28" draw:style-name="a28" draw:name="Imagem 20" svg:x="0.03125in" svg:y="0.11458in" svg:width="5.52048in" svg:height="3.16694in" style:rel-width="scale" style:rel-height="scale">
              <draw:image xlink:href="media/image25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19" draw:id="id29" draw:style-name="a29" draw:name="Imagem 21" svg:x="0.20833in" svg:y="0.11458in" svg:width="5.52048in" svg:height="3.16667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2">
            <draw:frame draw:z-index="20" draw:id="id30" draw:style-name="a30" draw:name="Imagem 22" svg:x="0.03125in" svg:y="0.14583in" svg:width="5.52048in" svg:height="3.16694in" style:rel-width="scale" style:rel-height="scale">
              <draw:image xlink:href="media/image26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21" draw:id="id31" draw:style-name="a31" draw:name="Imagem 24" svg:x="0.20833in" svg:y="0.14583in" svg:width="5.52715in" svg:height="3.16667in" style:rel-width="scale" style:rel-height="scale">
              <draw:image xlink:href="media/image9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2">
            <draw:frame draw:z-index="22" draw:id="id32" draw:style-name="a32" draw:name="Imagem 25" svg:x="0.02083in" svg:y="0.17708in" svg:width="5.52715in" svg:height="3.16694in" style:rel-width="scale" style:rel-height="scale">
              <draw:image xlink:href="media/image27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23" draw:id="id33" draw:style-name="a33" draw:name="Imagem 26" svg:x="0.20833in" svg:y="0.17708in" svg:width="5.52715in" svg:height="3.16667in" style:rel-width="scale" style:rel-height="scale">
              <draw:image xlink:href="media/image28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5" table:style-name="ro1">
          <table:table-cell table:number-columns-repeated="16384"/>
        </table:table-row>
        <table:table-row table:style-name="ro1">
          <table:table-cell table:style-name="ce2">
            <draw:frame draw:z-index="24" draw:id="id34" draw:style-name="a34" draw:name="Imagem 27" svg:x="0.03125in" svg:y="0in" svg:width="5.52048in" svg:height="3.16027in" style:rel-width="scale" style:rel-height="scale">
              <draw:image xlink:href="media/image7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25" draw:id="id35" draw:style-name="a35" draw:name="Imagem 28" svg:x="0.20833in" svg:y="0in" svg:width="5.52715in" svg:height="3.16027in" style:rel-width="scale" style:rel-height="scale">
              <draw:image xlink:href="media/image29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2">
            <draw:frame draw:z-index="26" draw:id="id36" draw:style-name="a36" draw:name="Imagem 30" svg:x="0.02083in" svg:y="0.02083in" svg:width="5.52715in" svg:height="3.16027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27" draw:id="id37" draw:style-name="a37" draw:name="Imagem 31" svg:x="0.20833in" svg:y="0.02083in" svg:width="5.52715in" svg:height="3.16027in" style:rel-width="scale" style:rel-height="scale">
              <draw:image xlink:href="media/image30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2">
            <draw:frame draw:z-index="28" draw:id="id38" draw:style-name="a38" draw:name="Imagem 33" svg:x="0.02083in" svg:y="0.04167in" svg:width="5.52715in" svg:height="3.16027in" style:rel-width="scale" style:rel-height="scale">
              <draw:image xlink:href="media/image31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29" draw:id="id39" draw:style-name="a39" draw:name="Imagem 39" svg:x="0.20833in" svg:y="0.04167in" svg:width="5.52715in" svg:height="3.16027in" style:rel-width="scale" style:rel-height="scale">
              <draw:image xlink:href="media/image32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2">
            <draw:frame draw:z-index="30" draw:id="id40" draw:style-name="a40" draw:name="Imagem 42" svg:x="0.02083in" svg:y="0.0625in" svg:width="5.52715in" svg:height="3.16694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31" draw:id="id41" draw:style-name="a41" draw:name="Imagem 44" svg:x="0.20833in" svg:y="0.0625in" svg:width="5.52715in" svg:height="3.16027in" style:rel-width="scale" style:rel-height="scale">
              <draw:image xlink:href="media/image33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4" table:style-name="ro1">
          <table:table-cell table:number-columns-repeated="16384"/>
        </table:table-row>
        <table:table-row table:style-name="ro1">
          <table:table-cell table:style-name="ce2">
            <draw:frame draw:z-index="32" draw:id="id42" draw:style-name="a42" draw:name="Imagem 46" svg:x="0.02083in" svg:y="0.08333in" svg:width="5.52715in" svg:height="3.16027in" style:rel-width="scale" style:rel-height="scale">
              <draw:image xlink:href="media/image10.png" xlink:type="simple" xlink:show="embed" xlink:actuate="onLoad"/>
              <svg:title/>
              <svg:desc/>
            </draw:frame>
          </table:table-cell>
          <table:table-cell table:number-columns-repeated="7"/>
          <table:table-cell table:style-name="ce2">
            <draw:frame draw:z-index="33" draw:id="id43" draw:style-name="a43" draw:name="Imagem 48" svg:x="0.20833in" svg:y="0.08333in" svg:width="5.52715in" svg:height="3.16027in" style:rel-width="scale" style:rel-height="scale">
              <draw:image xlink:href="media/image34.pn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104831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pache POI</meta:initial-creator>
    <dc:creator>Sheila de Fatima Batista Malta</dc:creator>
    <meta:creation-date>2018-08-01T11:52:47Z</meta:creation-date>
    <dc:date>2026-08-24T19:15:35Z</dc:date>
    <meta:print-date>2024-11-27T12:51:04Z</meta:print-date>
  </office:meta>
</office:document-meta>
</file>